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 svg:font-family="OpenSymbol"/>
    <style:font-face style:name="Times New Roman1" svg:font-family="'Times New Roman', 'Times New Roman PS'" style:font-family-generic="roman"/>
    <style:font-face style:name="Arial3" svg:font-family="Arial" style:font-family-generic="swiss"/>
    <style:font-face style:name="Arial1" svg:font-family="Arial, 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Default" style:list-style-name="">
      <style:paragraph-properties style:text-autospace="none"/>
      <style:text-properties style:text-line-through-style="none" style:font-name="Arial" fo:font-size="12pt" fo:font-style="italic" style:text-underline-style="none" fo:font-weight="bold" style:font-name-asian="Times New Roman1" style:font-size-asian="12pt" style:font-style-asian="italic" style:font-weight-asian="bold" style:font-name-complex="Times New Roman1" style:font-size-complex="12pt" style:font-style-complex="italic" style:font-weight-complex="bold"/>
    </style:style>
    <style:style style:name="P2" style:family="paragraph" style:parent-style-name="Default" style:list-style-name="">
      <style:paragraph-properties style:text-autospace="none"/>
      <style:text-properties style:text-line-through-style="none" style:font-name="Arial" fo:font-size="12pt" fo:font-style="italic" style:text-underline-style="none" fo:font-weight="normal" style:font-name-asian="Arial1" style:font-size-asian="12pt" style:font-style-asian="italic" style:font-weight-asian="normal" style:font-name-complex="Arial1" style:font-size-complex="12pt" style:font-style-complex="italic" style:font-weight-complex="normal"/>
    </style:style>
    <style:style style:name="P3" style:family="paragraph" style:parent-style-name="Default" style:list-style-name="">
      <style:paragraph-properties style:text-autospace="none"/>
      <style:text-properties style:text-line-through-style="none"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4" style:family="paragraph" style:parent-style-name="Default" style:list-style-name="">
      <style:paragraph-properties style:text-autospace="none"/>
      <style:text-properties style:text-line-through-style="none" style:font-name="Arial" fo:font-size="12pt" fo:font-style="normal" style:text-underline-style="none" fo:font-weight="bold" style:font-name-asian="Arial1" style:font-size-asian="12pt" style:font-style-asian="normal" style:font-weight-asian="bold" style:font-name-complex="Arial1" style:font-size-complex="12pt" style:font-style-complex="normal" style:font-weight-complex="bold"/>
    </style:style>
    <style:style style:name="P5" style:family="paragraph" style:parent-style-name="Default" style:list-style-name="">
      <style:paragraph-properties fo:text-align="center" style:justify-single-word="false" style:text-autospace="none"/>
    </style:style>
    <style:style style:name="P6" style:family="paragraph" style:parent-style-name="Default" style:list-style-name="">
      <style:paragraph-properties style:text-autospace="none"/>
      <style:text-properties style:font-name="Arial" fo:font-size="12pt" style:font-size-asian="12pt" style:font-size-complex="12pt"/>
    </style:style>
    <style:style style:name="P7" style:family="paragraph" style:parent-style-name="Default" style:list-style-name="">
      <style:paragraph-properties style:text-autospace="none"/>
      <style:text-properties style:font-name="Arial" fo:font-size="12pt" fo:font-style="normal" style:font-name-asian="Arial1" style:font-size-asian="12pt" style:font-style-asian="normal" style:font-name-complex="Arial1" style:font-size-complex="12pt" style:font-style-complex="normal"/>
    </style:style>
    <style:style style:name="P8" style:family="paragraph" style:parent-style-name="Default" style:list-style-name="">
      <style:paragraph-properties style:text-autospace="none"/>
      <style:text-properties style:font-name="Arial" fo:font-size="12pt" fo:font-weight="normal" style:font-name-asian="Arial1" style:font-size-asian="12pt" style:font-weight-asian="normal" style:font-name-complex="Arial1" style:font-size-complex="12pt" style:font-weight-complex="normal"/>
    </style:style>
    <style:style style:name="P9" style:family="paragraph" style:parent-style-name="Default" style:list-style-name="RTF_5f_Num_20_2">
      <style:paragraph-properties fo:margin-left="0cm" fo:margin-right="0cm" fo:margin-top="0cm" fo:margin-bottom="0cm" fo:text-indent="0cm" style:auto-text-indent="false" style:text-autospace="none"/>
      <style:text-properties style:font-name="Arial" fo:font-size="12pt" style:font-size-asian="12pt" style:font-size-complex="12pt"/>
    </style:style>
    <style:style style:name="P10" style:family="paragraph" style:parent-style-name="Default" style:list-style-name="RTF_5f_Num_20_3">
      <style:paragraph-properties fo:margin-left="0cm" fo:margin-right="0cm" fo:margin-top="0cm" fo:margin-bottom="0cm" fo:text-indent="0cm" style:auto-text-indent="false" style:text-autospace="none"/>
      <style:text-properties style:font-name="Arial" fo:font-size="12pt" style:font-size-asian="12pt" style:font-size-complex="12pt"/>
    </style:style>
    <style:style style:name="P11" style:family="paragraph" style:parent-style-name="Default" style:list-style-name="RTF_5f_Num_20_4">
      <style:paragraph-properties fo:margin-left="0cm" fo:margin-right="0cm" fo:margin-top="0cm" fo:margin-bottom="0cm" fo:text-indent="0cm" style:auto-text-indent="false" style:text-autospace="none"/>
      <style:text-properties style:font-name="Arial" fo:font-size="12pt" style:font-size-asian="12pt" style:font-size-complex="12pt"/>
    </style:style>
    <style:style style:name="P12" style:family="paragraph" style:parent-style-name="Default" style:list-style-name="RTF_5f_Num_20_5">
      <style:paragraph-properties fo:margin-left="0cm" fo:margin-right="0cm" fo:margin-top="0cm" fo:margin-bottom="0cm" fo:text-indent="0cm" style:auto-text-indent="false" style:text-autospace="none"/>
      <style:text-properties style:font-name="Arial" fo:font-size="12pt" style:font-size-asian="12pt" style:font-size-complex="12pt"/>
    </style:style>
    <style:style style:name="P13" style:family="paragraph" style:parent-style-name="Default" style:list-style-name="RTF_5f_Num_20_6">
      <style:paragraph-properties fo:margin-left="0cm" fo:margin-right="0cm" fo:margin-top="0cm" fo:margin-bottom="0cm" fo:text-indent="0cm" style:auto-text-indent="false" style:text-autospace="none"/>
      <style:text-properties style:font-name="Arial" fo:font-size="12pt" style:font-size-asian="12pt" style:font-size-complex="12pt"/>
    </style:style>
    <style:style style:name="P14" style:family="paragraph" style:parent-style-name="Default" style:list-style-name="">
      <style:paragraph-properties fo:margin-left="0cm" fo:margin-right="0cm" fo:margin-top="0cm" fo:margin-bottom="0cm" fo:text-indent="0cm" style:auto-text-indent="false" style:text-autospace="none"/>
      <style:text-properties style:font-name="Arial" fo:font-size="12pt" style:font-size-asian="12pt" style:font-size-complex="12pt"/>
    </style:style>
    <style:style style:name="P15" style:family="paragraph" style:parent-style-name="Default" style:list-style-name="RTF_5f_Num_20_11">
      <style:paragraph-properties fo:margin-left="0cm" fo:margin-right="0cm" fo:margin-top="0cm" fo:margin-bottom="0cm" fo:text-indent="0cm" style:auto-text-indent="false" style:text-autospace="none"/>
      <style:text-properties style:font-name="Arial" fo:font-size="12pt" style:font-size-asian="12pt" style:font-size-complex="12pt"/>
    </style:style>
    <style:style style:name="P16" style:family="paragraph" style:parent-style-name="Default" style:list-style-name="RTF_5f_Num_20_7">
      <style:paragraph-properties fo:margin-left="0cm" fo:margin-right="0cm" fo:margin-top="0cm" fo:margin-bottom="0cm" fo:text-indent="0cm" style:auto-text-indent="false" style:text-autospace="none"/>
      <style:text-properties style:font-name="Arial" fo:font-size="12pt" fo:font-weight="normal" style:font-name-asian="Arial1" style:font-size-asian="12pt" style:font-weight-asian="normal" style:font-name-complex="Arial1" style:font-size-complex="12pt" style:font-weight-complex="normal"/>
    </style:style>
    <style:style style:name="P17" style:family="paragraph" style:parent-style-name="Default" style:list-style-name="RTF_5f_Num_20_5">
      <style:paragraph-properties fo:margin-left="0cm" fo:margin-right="0cm" fo:margin-top="0cm" fo:margin-bottom="0.305cm" fo:text-indent="0cm" style:auto-text-indent="false" style:text-autospace="none"/>
      <style:text-properties style:font-name="Arial" fo:font-size="12pt" style:font-size-asian="12pt" style:font-size-complex="12pt"/>
    </style:style>
    <style:style style:name="P18" style:family="paragraph" style:parent-style-name="Default" style:list-style-name="RTF_5f_Num_20_6">
      <style:paragraph-properties fo:margin-left="0cm" fo:margin-right="0cm" fo:margin-top="0cm" fo:margin-bottom="0.305cm" fo:text-indent="0cm" style:auto-text-indent="false" style:text-autospace="none"/>
      <style:text-properties style:font-name="Arial" fo:font-size="12pt" style:font-size-asian="12pt" style:font-size-complex="12pt"/>
    </style:style>
    <style:style style:name="P19" style:family="paragraph" style:parent-style-name="Default" style:list-style-name="RTF_5f_Num_20_7">
      <style:paragraph-properties fo:margin-left="0cm" fo:margin-right="0cm" fo:margin-top="0cm" fo:margin-bottom="0.252cm" fo:text-indent="0cm" style:auto-text-indent="false" style:text-autospace="none"/>
      <style:text-properties style:font-name="Arial" fo:font-size="12pt" style:font-size-asian="12pt" style:font-size-complex="12pt"/>
    </style:style>
    <style:style style:name="P20" style:family="paragraph" style:parent-style-name="Default" style:list-style-name="">
      <style:paragraph-properties fo:margin-left="0cm" fo:margin-right="0cm" fo:margin-top="0cm" fo:margin-bottom="0.055cm" fo:text-indent="0cm" style:auto-text-indent="false" style:text-autospace="none"/>
      <style:text-properties style:font-name="Arial" fo:font-size="12pt" style:font-size-asian="12pt" style:font-size-complex="12pt"/>
    </style:style>
    <style:style style:name="P21" style:family="paragraph" style:parent-style-name="Default" style:list-style-name="RTF_5f_Num_20_11">
      <style:paragraph-properties fo:margin-left="0cm" fo:margin-right="0cm" fo:margin-top="0cm" fo:margin-bottom="0.09cm" fo:text-indent="0cm" style:auto-text-indent="false" style:text-autospace="none"/>
      <style:text-properties style:text-line-through-style="none"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22" style:family="paragraph" style:parent-style-name="Default" style:list-style-name="RTF_5f_Num_20_11">
      <style:paragraph-properties fo:margin-left="0cm" fo:margin-right="0cm" fo:margin-top="0cm" fo:margin-bottom="0.09cm" fo:text-indent="0cm" style:auto-text-indent="false" style:text-autospace="none"/>
      <style:text-properties style:font-name="Arial" fo:font-size="12pt" style:font-size-asian="12pt" style:font-size-complex="12pt"/>
    </style:style>
    <style:style style:name="P23" style:family="paragraph" style:parent-style-name="Default" style:list-style-name="">
      <style:paragraph-properties fo:margin-left="0cm" fo:margin-right="0cm" fo:margin-top="0cm" fo:margin-bottom="0.06cm" fo:text-indent="0cm" style:auto-text-indent="false" style:text-autospace="none"/>
      <style:text-properties style:font-name="Arial" fo:font-size="12pt" style:font-size-asian="12pt" style:font-size-complex="12pt"/>
    </style:style>
    <style:style style:name="T1" style:family="text">
      <style:text-properties fo:color="#000000" style:font-name="Arial1" fo:font-size="10pt" fo:font-style="italic" style:font-name-asian="Arial1" style:font-size-asian="10pt" style:font-style-asian="italic" style:font-name-complex="Arial1" style:font-size-complex="10pt" style:font-style-complex="italic"/>
    </style:style>
    <style:style style:name="T2" style:family="text">
      <style:text-properties style:font-name="Arial1" fo:font-size="20pt" fo:font-weight="bold" style:font-name-asian="Arial1" style:font-size-asian="20pt" style:font-weight-asian="bold" style:font-name-complex="Arial1" style:font-size-complex="20pt" style:font-weight-complex="bold"/>
    </style:style>
    <style:style style:name="T3" style:family="text">
      <style:text-properties style:font-name="Arial1" fo:font-size="15pt" style:font-name-asian="Arial1" style:font-size-asian="15pt" style:font-name-complex="Arial1" style:font-size-complex="15pt"/>
    </style:style>
    <style:style style:name="T4" style:family="text">
      <style:text-properties style:font-name="Arial1" fo:font-size="15pt" fo:font-style="italic" style:font-name-asian="Arial1" style:font-size-asian="15pt" style:font-style-asian="italic" style:font-name-complex="Arial1" style:font-size-complex="15pt" style:font-style-complex="italic"/>
    </style:style>
    <style:style style:name="T5" style:family="text">
      <style:text-properties style:font-name="Arial1" fo:font-size="15pt" fo:font-style="normal" style:font-name-asian="Arial1" style:font-size-asian="15pt" style:font-style-asian="normal" style:font-name-complex="Arial1" style:font-size-complex="15pt" style:font-style-complex="normal"/>
    </style:style>
    <style:style style:name="T6" style:family="text">
      <style:text-properties style:font-name="Arial1" fo:font-size="15pt" fo:font-weight="bold" style:font-name-asian="Arial1" style:font-size-asian="15pt" style:font-weight-asian="bold" style:font-name-complex="Arial1" style:font-size-complex="15pt" style:font-weight-complex="bold"/>
    </style:style>
    <style:style style:name="T7" style:family="text">
      <style:text-properties style:font-name="Arial1" fo:font-size="15pt" fo:font-weight="normal" style:font-name-asian="Arial1" style:font-size-asian="15pt" style:font-weight-asian="normal" style:font-name-complex="Arial1" style:font-size-complex="15pt" style:font-weight-complex="normal"/>
    </style:style>
    <style:style style:name="T8" style:family="text">
      <style:text-properties style:font-name="Arial1" fo:font-size="9.5pt" fo:font-weight="bold" style:font-name-asian="Arial1" style:font-size-asian="9.5pt" style:font-weight-asian="bold" style:font-name-complex="Arial1" style:font-size-complex="9.5pt" style:font-weight-complex="bold"/>
    </style:style>
    <style:style style:name="T9" style:family="text">
      <style:text-properties style:text-line-through-style="none" style:font-name="Arial1" fo:font-size="20pt" style:text-underline-style="none" fo:font-weight="normal" style:font-name-asian="Arial1" style:font-size-asian="20pt" style:font-weight-asian="normal" style:font-name-complex="Arial1" style:font-size-complex="20pt" style:font-weight-complex="normal"/>
    </style:style>
    <style:style style:name="T10" style:family="text">
      <style:text-properties style:text-line-through-style="none" style:font-name="Arial1" fo:font-size="20pt" style:text-underline-style="none" fo:font-weight="bold" style:font-name-asian="Arial1" style:font-size-asian="20pt" style:font-weight-asian="bold" style:font-name-complex="Arial1" style:font-size-complex="20pt" style:font-weight-complex="bold"/>
    </style:style>
    <style:style style:name="T11" style:family="text">
      <style:text-properties style:text-line-through-style="none" style:font-name="Arial1" fo:font-size="16pt" style:text-underline-style="none" fo:font-weight="bold" style:font-name-asian="Arial1" style:font-size-asian="16pt" style:font-weight-asian="bold" style:font-name-complex="Arial1" style:font-size-complex="16pt" style:font-weight-complex="bold"/>
    </style:style>
    <style:style style:name="T12" style:family="text">
      <style:text-properties style:text-line-through-style="none" style:font-name="Arial1" fo:font-size="16pt" style:text-underline-style="none" fo:font-weight="normal" style:font-name-asian="Arial1" style:font-size-asian="16pt" style:font-weight-asian="normal" style:font-name-complex="Arial1" style:font-size-complex="16pt" style:font-weight-complex="normal"/>
    </style:style>
    <style:style style:name="T13" style:family="text">
      <style:text-properties style:text-line-through-style="none" style:font-name="Arial1" fo:font-size="14pt" fo:font-style="normal" style:text-underline-style="none" fo:font-weight="normal" style:font-name-asian="Arial1" style:font-size-asian="14pt" style:font-style-asian="normal" style:font-weight-asian="normal" style:font-name-complex="Arial1" style:font-size-complex="14pt" style:font-style-complex="normal" style:font-weight-complex="normal"/>
    </style:style>
    <style:style style:name="T14" style:family="text">
      <style:text-properties style:text-line-through-style="none" style:font-name="Arial1" fo:font-size="15pt" fo:font-style="normal" style:text-underline-style="none" fo:font-weight="normal" style:font-name-asian="Arial1" style:font-size-asian="15pt" style:font-style-asian="normal" style:font-weight-asian="normal" style:font-name-complex="Arial1" style:font-size-complex="15pt" style:font-style-complex="normal" style:font-weight-complex="normal"/>
    </style:style>
    <style:style style:name="T15" style:family="text">
      <style:text-properties style:text-line-through-style="none" style:font-name="Arial1" fo:font-size="15pt" fo:font-style="normal" style:text-underline-style="none" style:font-name-asian="Arial1" style:font-size-asian="15pt" style:font-style-asian="normal" style:font-name-complex="Arial1" style:font-size-complex="15pt" style:font-style-complex="normal"/>
    </style:style>
    <style:style style:name="T16" style:family="text">
      <style:text-properties style:text-line-through-style="none" style:font-name="Arial1" fo:font-size="15pt" fo:font-style="normal" style:text-underline-style="none" fo:font-weight="bold" style:font-name-asian="Arial1" style:font-size-asian="15pt" style:font-style-asian="normal" style:font-weight-asian="bold" style:font-name-complex="Arial1" style:font-size-complex="15pt" style:font-style-complex="normal" style:font-weight-complex="bold"/>
    </style:style>
    <style:style style:name="T17" style:family="text">
      <style:text-properties style:text-line-through-style="none" style:font-name="Arial1" fo:font-size="15pt" fo:font-style="italic" style:text-underline-style="none" fo:font-weight="normal" style:font-name-asian="Arial1" style:font-size-asian="15pt" style:font-style-asian="italic" style:font-weight-asian="normal" style:font-name-complex="Arial1" style:font-size-complex="15pt" style:font-style-complex="italic" style:font-weight-complex="normal"/>
    </style:style>
    <style:style style:name="T18" style:family="text">
      <style:text-properties style:text-line-through-style="none" style:font-name="Arial1" fo:font-size="15pt" fo:font-style="italic" style:text-underline-style="none" fo:font-weight="bold" style:font-name-asian="Arial1" style:font-size-asian="15pt" style:font-style-asian="italic" style:font-weight-asian="bold" style:font-name-complex="Arial1" style:font-size-complex="15pt" style:font-style-complex="italic" style:font-weight-complex="bold"/>
    </style:style>
    <style:style style:name="T19" style:family="text">
      <style:text-properties style:text-line-through-style="none" style:font-name="Arial1" fo:font-size="15pt" style:text-underline-style="none" style:font-name-asian="Arial1" style:font-size-asian="15pt" style:font-name-complex="Arial1" style:font-size-complex="15pt"/>
    </style:style>
    <style:style style:name="T20" style:family="text">
      <style:text-properties style:text-line-through-style="none" style:font-name="Arial1" fo:font-size="15pt" style:text-underline-style="none" fo:font-weight="bold" style:font-name-asian="Arial1" style:font-size-asian="15pt" style:font-weight-asian="bold" style:font-name-complex="Arial1" style:font-size-complex="15pt" style:font-weight-complex="bold"/>
    </style:style>
    <style:style style:name="T21" style:family="text">
      <style:text-properties style:text-line-through-style="none" style:font-name="Arial1" fo:font-size="15pt" style:text-underline-style="none" fo:font-weight="normal" style:font-name-asian="Arial1" style:font-size-asian="15pt" style:font-weight-asian="normal" style:font-name-complex="Arial1" style:font-size-complex="15pt" style:font-weight-complex="normal"/>
    </style:style>
    <style:style style:name="T22" style:family="text">
      <style:text-properties style:text-line-through-style="none" style:font-name="Arial1" fo:font-size="10pt" fo:font-style="normal" style:text-underline-style="none" fo:font-weight="normal" style:font-name-asian="Arial1" style:font-size-asian="10pt" style:font-style-asian="normal" style:font-weight-asian="normal" style:font-name-complex="Arial1" style:font-size-complex="10pt" style:font-style-complex="normal" style:font-weight-complex="normal"/>
    </style:style>
    <style:style style:name="T23" style:family="text">
      <style:text-properties style:text-line-through-style="none" style:font-name="Arial1" fo:font-size="10pt" fo:font-style="italic" style:text-underline-style="none" fo:font-weight="normal" style:font-name-asian="Arial1" style:font-size-asian="10pt" style:font-style-asian="italic" style:font-weight-asian="normal" style:font-name-complex="Arial1" style:font-size-complex="10pt" style:font-style-complex="italic" style:font-weight-complex="normal"/>
    </style:style>
    <style:style style:name="T24" style:family="text">
      <style:text-properties style:text-line-through-style="none" style:font-name="Arial1" fo:font-size="9.5pt" fo:font-style="normal" style:text-underline-style="none" fo:font-weight="bold" style:font-name-asian="Arial1" style:font-size-asian="9.5pt" style:font-style-asian="normal" style:font-weight-asian="bold" style:font-name-complex="Arial1" style:font-size-complex="9.5pt" style:font-style-complex="normal" style:font-weight-complex="bold"/>
    </style:style>
    <style:style style:name="T25" style:family="text">
      <style:text-properties style:text-line-through-style="none" style:font-name="Arial1" fo:font-size="9.5pt" fo:font-style="normal" style:text-underline-style="none" fo:font-weight="normal" style:font-name-asian="Arial1" style:font-size-asian="9.5pt" style:font-style-asian="normal" style:font-weight-asian="normal" style:font-name-complex="Arial1" style:font-size-complex="9.5pt" style:font-style-complex="normal" style:font-weight-complex="normal"/>
    </style:style>
    <style:style style:name="T26" style:family="text">
      <style:text-properties style:text-line-through-style="none" style:font-name="Arial1" fo:font-size="9.5pt" fo:font-style="italic" style:text-underline-style="none" fo:font-weight="bold" style:font-name-asian="Arial1" style:font-size-asian="9.5pt" style:font-style-asian="italic" style:font-weight-asian="bold" style:font-name-complex="Arial1" style:font-size-complex="9.5pt" style:font-style-complex="italic" style:font-weight-complex="bold"/>
    </style:style>
    <style:style style:name="T27" style:family="text">
      <style:text-properties style:text-line-through-style="none" style:font-name="Times New Roman1" fo:font-size="11.5pt" fo:font-style="normal" style:text-underline-style="none" fo:font-weight="normal" style:font-name-asian="Times New Roman1" style:font-size-asian="11.5pt" style:font-style-asian="normal" style:font-weight-asian="normal" style:font-name-complex="Times New Roman1" style:font-size-complex="11.5pt" style:font-style-complex="normal" style:font-weight-complex="normal"/>
    </style:style>
    <style:style style:name="T28" style:family="text">
      <style:text-properties style:text-line-through-style="none" style:font-name="Times New Roman1" fo:font-size="14pt" fo:font-style="italic" style:text-underline-style="none" fo:font-weight="bold" style:font-name-asian="Times New Roman1" style:font-size-asian="14pt" style:font-style-asian="italic" style:font-weight-asian="bold" style:font-name-complex="Times New Roman1" style:font-size-complex="14pt" style:font-style-complex="italic" style:font-weight-complex="bold"/>
    </style:style>
    <style:style style:name="T29" style:family="text">
      <style:text-properties style:text-line-through-style="none" fo:font-size="14pt" fo:font-style="italic" style:text-underline-style="none" fo:font-weight="bold" style:font-name-asian="Times New Roman1" style:font-size-asian="14pt" style:font-style-asian="italic" style:font-weight-asian="bold" style:font-name-complex="Times New Roman1" style:font-size-complex="14pt" style:font-style-complex="italic" style:font-weight-complex="bold"/>
    </style:style>
    <style:style style:name="T30" style:family="text">
      <style:text-properties style:text-line-through-style="none" fo:font-size="15pt" fo:font-style="normal" style:text-underline-style="none" fo:font-weight="normal" style:font-name-asian="Arial1" style:font-size-asian="15pt" style:font-style-asian="normal" style:font-weight-asian="normal" style:font-name-complex="Arial1" style:font-size-complex="15pt" style:font-style-complex="normal" style:font-weight-complex="normal"/>
    </style:style>
    <style:style style:name="T31" style:family="text">
      <style:text-properties style:text-line-through-style="none" fo:font-size="15pt" fo:font-style="normal" style:text-underline-style="none" style:font-name-asian="Arial1" style:font-size-asian="15pt" style:font-style-asian="normal" style:font-name-complex="Arial1" style:font-size-complex="15pt" style:font-style-complex="normal"/>
    </style:style>
    <style:style style:name="T32" style:family="text">
      <style:text-properties style:text-line-through-style="none" fo:font-size="15pt" fo:font-style="normal" style:text-underline-style="none" fo:font-weight="bold" style:font-name-asian="Arial1" style:font-size-asian="15pt" style:font-style-asian="normal" style:font-weight-asian="bold" style:font-name-complex="Arial1" style:font-size-complex="15pt" style:font-style-complex="normal" style:font-weight-complex="bold"/>
    </style:style>
    <style:style style:name="T33" style:family="text">
      <style:text-properties style:text-line-through-style="none" fo:font-size="15pt" fo:font-style="italic" style:text-underline-style="none" fo:font-weight="normal" style:font-name-asian="Arial1" style:font-size-asian="15pt" style:font-style-asian="italic" style:font-weight-asian="normal" style:font-name-complex="Arial1" style:font-size-complex="15pt" style:font-style-complex="italic" style:font-weight-complex="normal"/>
    </style:style>
    <style:style style:name="T34" style:family="text">
      <style:text-properties style:text-line-through-style="none" fo:font-size="15pt" fo:font-style="italic" style:text-underline-style="none" fo:font-weight="bold" style:font-name-asian="Arial1" style:font-size-asian="15pt" style:font-style-asian="italic" style:font-weight-asian="bold" style:font-name-complex="Arial1" style:font-size-complex="15pt" style:font-style-complex="italic" style:font-weight-complex="bold"/>
    </style:style>
    <style:style style:name="T35" style:family="text">
      <style:text-properties style:text-line-through-style="none" fo:font-size="15pt" style:text-underline-style="none" style:font-name-asian="Arial1" style:font-size-asian="15pt" style:font-name-complex="Arial1" style:font-size-complex="15pt"/>
    </style:style>
    <style:style style:name="T36" style:family="text">
      <style:text-properties style:text-line-through-style="none" fo:font-size="15pt" style:text-underline-style="none" fo:font-weight="bold" style:font-name-asian="Arial1" style:font-size-asian="15pt" style:font-weight-asian="bold" style:font-name-complex="Arial1" style:font-size-complex="15pt" style:font-weight-complex="bold"/>
    </style:style>
    <style:style style:name="T37" style:family="text">
      <style:text-properties style:text-line-through-style="none" fo:font-size="15pt" style:text-underline-style="none" fo:font-weight="normal" style:font-name-asian="Arial1" style:font-size-asian="15pt" style:font-weight-asian="normal" style:font-name-complex="Arial1" style:font-size-complex="15pt" style:font-weight-complex="normal"/>
    </style:style>
    <style:style style:name="T38" style:family="text">
      <style:text-properties style:text-line-through-style="none" fo:font-size="10pt" fo:font-style="normal" style:text-underline-style="none" fo:font-weight="normal" style:font-name-asian="Arial1" style:font-size-asian="10pt" style:font-style-asian="normal" style:font-weight-asian="normal" style:font-name-complex="Arial1" style:font-size-complex="10pt" style:font-style-complex="normal" style:font-weight-complex="normal"/>
    </style:style>
    <style:style style:name="T39" style:family="text">
      <style:text-properties style:text-line-through-style="none" fo:font-size="10pt" fo:font-style="italic" style:text-underline-style="none" fo:font-weight="normal" style:font-name-asian="Arial1" style:font-size-asian="10pt" style:font-style-asian="italic" style:font-weight-asian="normal" style:font-name-complex="Arial1" style:font-size-complex="10pt" style:font-style-complex="italic" style:font-weight-complex="normal"/>
    </style:style>
    <style:style style:name="T40" style:family="text">
      <style:text-properties style:text-line-through-style="none" fo:font-size="9.5pt" fo:font-style="normal" style:text-underline-style="none" fo:font-weight="bold" style:font-name-asian="Arial1" style:font-size-asian="9.5pt" style:font-style-asian="normal" style:font-weight-asian="bold" style:font-name-complex="Arial1" style:font-size-complex="9.5pt" style:font-style-complex="normal" style:font-weight-complex="bold"/>
    </style:style>
    <style:style style:name="T41" style:family="text">
      <style:text-properties style:text-line-through-style="none" fo:font-size="9.5pt" fo:font-style="normal" style:text-underline-style="none" fo:font-weight="normal" style:font-name-asian="Arial1" style:font-size-asian="9.5pt" style:font-style-asian="normal" style:font-weight-asian="normal" style:font-name-complex="Arial1" style:font-size-complex="9.5pt" style:font-style-complex="normal" style:font-weight-complex="normal"/>
    </style:style>
    <style:style style:name="T42" style:family="text">
      <style:text-properties style:text-line-through-style="none" fo:font-size="9.5pt" fo:font-style="italic" style:text-underline-style="none" fo:font-weight="bold" style:font-name-asian="Arial1" style:font-size-asian="9.5pt" style:font-style-asian="italic" style:font-weight-asian="bold" style:font-name-complex="Arial1" style:font-size-complex="9.5pt" style:font-style-complex="italic" style:font-weight-complex="bold"/>
    </style:style>
    <style:style style:name="T43" style:family="text">
      <style:text-properties style:text-line-through-style="none" fo:font-style="italic" style:text-underline-style="none" fo:font-weight="bold" style:font-name-asian="Times New Roman1" style:font-style-asian="italic" style:font-weight-asian="bold" style:font-name-complex="Times New Roman1" style:font-style-complex="italic" style:font-weight-complex="bold"/>
    </style:style>
    <style:style style:name="T44" style:family="text">
      <style:text-properties style:text-line-through-style="none" fo:font-style="italic" style:text-underline-style="none" fo:font-weight="bold" style:font-name-asian="Arial1" style:font-style-asian="italic" style:font-weight-asian="bold" style:font-name-complex="Arial1" style:font-style-complex="italic" style:font-weight-complex="bold"/>
    </style:style>
    <style:style style:name="T45" style:family="text">
      <style:text-properties style:text-line-through-style="none" fo:font-style="italic" style:text-underline-style="none" fo:font-weight="normal" style:font-name-asian="Arial1" style:font-style-asian="italic" style:font-weight-asian="normal" style:font-name-complex="Arial1" style:font-style-complex="italic" style:font-weight-complex="normal"/>
    </style:style>
    <style:style style:name="T46" style:family="text">
      <style:text-properties style:text-line-through-style="none" fo:font-style="normal" style:text-underline-style="none" fo:font-weight="normal" style:font-name-asian="Arial1" style:font-style-asian="normal" style:font-weight-asian="normal" style:font-name-complex="Arial1" style:font-style-complex="normal" style:font-weight-complex="normal"/>
    </style:style>
    <style:style style:name="T47" style:family="text">
      <style:text-properties style:text-line-through-style="none" fo:font-style="normal" style:text-underline-style="none" style:font-name-asian="Arial1" style:font-style-asian="normal" style:font-name-complex="Arial1" style:font-style-complex="normal"/>
    </style:style>
    <style:style style:name="T48" style:family="text">
      <style:text-properties style:text-line-through-style="none" fo:font-style="normal" style:text-underline-style="none" fo:font-weight="bold" style:font-name-asian="Arial1" style:font-style-asian="normal" style:font-weight-asian="bold" style:font-name-complex="Arial1" style:font-style-complex="normal" style:font-weight-complex="bold"/>
    </style:style>
    <style:style style:name="T49" style:family="text">
      <style:text-properties style:text-line-through-style="none" style:text-underline-style="none" style:font-name-asian="Arial1" style:font-name-complex="Arial1"/>
    </style:style>
    <style:style style:name="T50" style:family="text">
      <style:text-properties style:text-line-through-style="none" style:text-underline-style="none" fo:font-weight="bold" style:font-name-asian="Arial1" style:font-weight-asian="bold" style:font-name-complex="Arial1" style:font-weight-complex="bold"/>
    </style:style>
    <style:style style:name="T51" style:family="text">
      <style:text-properties style:text-line-through-style="none" style:text-underline-style="none" fo:font-weight="normal" style:font-name-asian="Arial1" style:font-weight-asian="normal" style:font-name-complex="Arial1" style:font-weight-complex="normal"/>
    </style:style>
    <style:style style:name="T52" style:family="text">
      <style:text-properties fo:font-size="15pt" style:font-size-asian="15pt" style:font-size-complex="15pt"/>
    </style:style>
    <style:style style:name="T53" style:family="text">
      <style:text-properties fo:font-size="15pt" style:font-name-asian="Arial1" style:font-size-asian="15pt" style:font-name-complex="Arial1" style:font-size-complex="15pt"/>
    </style:style>
    <style:style style:name="T54" style:family="text">
      <style:text-properties fo:font-size="15pt" fo:font-style="italic" style:font-name-asian="Arial1" style:font-size-asian="15pt" style:font-style-asian="italic" style:font-name-complex="Arial1" style:font-size-complex="15pt" style:font-style-complex="italic"/>
    </style:style>
    <style:style style:name="T55" style:family="text">
      <style:text-properties fo:font-size="15pt" fo:font-style="normal" style:font-name-asian="Arial1" style:font-size-asian="15pt" style:font-style-asian="normal" style:font-name-complex="Arial1" style:font-size-complex="15pt" style:font-style-complex="normal"/>
    </style:style>
    <style:style style:name="T56" style:family="text">
      <style:text-properties fo:font-size="15pt" fo:font-weight="bold" style:font-name-asian="Arial1" style:font-size-asian="15pt" style:font-weight-asian="bold" style:font-name-complex="Arial1" style:font-size-complex="15pt" style:font-weight-complex="bold"/>
    </style:style>
    <style:style style:name="T57" style:family="text">
      <style:text-properties fo:font-size="15pt" fo:font-weight="normal" style:font-name-asian="Arial1" style:font-size-asian="15pt" style:font-weight-asian="normal" style:font-name-complex="Arial1" style:font-size-complex="15pt" style:font-weight-complex="normal"/>
    </style:style>
    <style:style style:name="T58" style:family="text">
      <style:text-properties fo:font-size="9.5pt" fo:font-weight="bold" style:font-name-asian="Arial1" style:font-size-asian="9.5pt" style:font-weight-asian="bold" style:font-name-complex="Arial1" style:font-size-complex="9.5pt" style:font-weight-complex="bold"/>
    </style:style>
    <style:style style:name="T59" style:family="text">
      <style:text-properties style:font-name-asian="Arial1" style:font-name-complex="Arial1"/>
    </style:style>
    <style:style style:name="T60" style:family="text">
      <style:text-properties fo:font-style="italic" style:font-name-asian="Arial1" style:font-style-asian="italic" style:font-name-complex="Arial1" style:font-style-complex="italic"/>
    </style:style>
    <style:style style:name="T61" style:family="text">
      <style:text-properties fo:font-style="normal" style:font-name-asian="Arial1" style:font-style-asian="normal" style:font-name-complex="Arial1" style:font-style-complex="normal"/>
    </style:style>
    <style:style style:name="T62" style:family="text">
      <style:text-properties fo:font-weight="bold" style:font-name-asian="Arial1" style:font-weight-asian="bold" style:font-name-complex="Arial1" style:font-weight-complex="bold"/>
    </style:style>
    <style:style style:name="T63" style:family="text">
      <style:text-properties fo:font-weight="normal" style:font-name-asian="Arial1" style:font-weight-asian="normal" style:font-name-complex="Arial1"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text:span text:style-name="T2">Compte-rendu de l’Assemblée Générale annuelle </text:span></text:p>
      <text:p text:style-name="P5"><text:span text:style-name="T10">de l’association E</text:span><text:span text:style-name="T11">NVIRONNEMENT </text:span><text:span text:style-name="T10">&amp; P</text:span><text:span text:style-name="T11">ATRIMOINE </text:span></text:p>
      <text:p text:style-name="P5"><text:span text:style-name="T10">le 22 août 2019 </text:span></text:p>
      <text:p text:style-name="P1">Luc Drévès &amp; Coll. </text:p>
      <text:p text:style-name="P6"><text:span text:style-name="T43">NDLR : Ce compte-rendu résume le procès-verbal de l’assemblée générale annuelle tenue le 22 août dernier afin de renseigner au mieux les adhérents empêchés, pour diverses raisons, d’y participer. </text:span></text:p>
      <text:p text:style-name="P6"><text:span text:style-name="T13"/></text:p>
      <text:p text:style-name="P6"><text:span text:style-name="T46">L’assemblée générale annuelle a été convoquée conformément aux statuts afin de délibérer et voter les rapports </text:span><text:span text:style-name="T45">moral </text:span><text:span text:style-name="T46">et </text:span><text:span text:style-name="T45">financier </text:span><text:span text:style-name="T46">de l’exercice 2018, présenter les actions en cours de l’exercice 2019, et renouveler les administrateurs (1/3 sortant). Le Président, assisté de Christian JONCOUR (Vice-Président), Sylvie GOUGAY (secrétaire) et Christian ABALEA (trésorier), accueille la cinquantaine d’adhérents présents ou représentés. </text:span></text:p>
      <text:p text:style-name="P6"><text:span text:style-name="T46">Christian Abaléa et Luc Dréves </text:span></text:p>
      <text:p text:style-name="P6"><text:span text:style-name="T46"/></text:p>
      <text:p text:style-name="P6"><text:span text:style-name="T46">En préambule, au regard du nombre de participants et de l’objet même de cette assemblée générale (approuver le bilan entre janvier et décembre de l’année N, alors que nous sommes déjà à la fin août de l’année N+1), le président soumet à la réflexion de chacun l’idée de tenir cette assemblée générale au cours du premier semestre, voire du premier trimestre. Il appartiendra cependant au prochain conseil d’administration de se prononcer sur ce point. </text:span></text:p>
      <text:p text:style-name="P6"><text:span text:style-name="T46"/></text:p>
      <text:p text:style-name="P6"><text:span text:style-name="T46">Le président rappelle la mémoire d’adhérents ou de leurs proches décédés depuis l’assemblée générale d’août 2018. L’association n’étant </text:span><text:span text:style-name="T59">pas informée de tous ces événements, il mentionne cependant le décès de Mme MARCEL-GAULTIER. </text:span></text:p>
      <text:p text:style-name="P6"><text:span text:style-name="T49">La première réunion du conseil d’administration tenue à la suite de l’AG 2018 a permis la reconduction à l’identique du bureau sortant. </text:span></text:p>
      <text:p text:style-name="P6"><text:span text:style-name="T49"/></text:p>
      <text:p text:style-name="P6"><text:span text:style-name="T50">Rapport moral 2018 </text:span></text:p>
      <text:p text:style-name="P6"><text:span text:style-name="T51">Au 31 décembre 2018, l’association comprend 158 adhérents, dont 12 membres bienfaiteurs. </text:span></text:p>
      <text:p text:style-name="P6"><text:span text:style-name="T51"/></text:p>
      <text:p text:style-name="P6"><text:span text:style-name="T51">Dans le courant de l’année, le conseil d’administration s’est réuni à 7 reprises (réunion de deux heures un samedi matin, préparée par les membres du bureau) au local mis à disposition par la mairie de Kerlouan dans les locaux de l’ancienne école Sainte-Anne. Ces CA sont complétés par de nombreux échanges par mails entre les membres du bureau et d’autres administrateurs plus directement concernés par le sujet à traiter (le bulletiniste, par exemple). </text:span></text:p>
      <text:p text:style-name="P6"><text:span text:style-name="T51"/></text:p>
      <text:p text:style-name="P6"><text:span text:style-name="T51">L’activité la plus visible pour les adhérents est évidemment la publication du </text:span><text:span text:style-name="T50">bulletin trimestriel</text:span><text:span text:style-name="T51">. Depuis 2005, Gwenola JAOUEN coordonne la préparation de ce bulletin (nécessitant, souvent, de relancer un auteur qui a promis un article), son illustration, son impression et sa diffusion. L’année 2018 a vu ainsi l’édition des bulletins n° 118 en mars au n° 121 en décembre. Ils comprennent : </text:span></text:p>
      <text:list xml:id="list274630475277759954" text:style-name="RTF_5f_Num_20_2">
        <text:list-item>
          <text:p text:style-name="P9"><text:span text:style-name="T51">•<text:tab/> Des articles originaux de Christian Abalea (dont la suite du dossier sur les ossements dans la dune de Neiz Vran, au lien supposé avec le naufrage de l’Indian en décembre 1817), Christian Joncour, Louis Chauris (qui nous fait revoir notre patrimoine, non seulement du pays </text:span><text:span text:style-name="T59">pagan mais également des communes des alentours, au travers de son éclairage lithologique) secondé par Marie-Madeleine Chauris, Ingwenog Jaouen, Claude Théard, etc. </text:span></text:p>
        </text:list-item>
      </text:list>
      <text:list xml:id="list3952290757426197181" text:style-name="RTF_5f_Num_20_3">
        <text:list-item>
          <text:p text:style-name="P10"><text:span text:style-name="T59">• <text:tab/>Des articles anciens (extraits de romans, articles de presse, etc., proposés par des administrateurs ou des adhérents) de René Abjean (</text:span><text:span text:style-name="T60">Balade sur la côte des légendes au temps du roi Arthur</text:span><text:span text:style-name="T61">), Pierre-Jakez Helias, Emile Souvestre (</text:span><text:span text:style-name="T60">la chapelle des noyés, avant 1833</text:span><text:span text:style-name="T61">), Jacques Boucher de Perthes (</text:span><text:span text:style-name="T60">Premières impressions d’un directeur des douanes </text:span><text:soft-page-break/><text:span text:style-name="T60">sur les habitants de Pontusval, en 1816</text:span><text:span text:style-name="T61">), Eleanor Elscocht (</text:span><text:span text:style-name="T60">Le costume de Brignogan, 1956</text:span><text:span text:style-name="T61">), Charles Le Goffic (</text:span><text:span text:style-name="T60">Morgane, la Sirène, 1898</text:span><text:span text:style-name="T61">), </text:span></text:p>
        </text:list-item>
      </text:list>
      <text:p text:style-name="P7"/>
      <text:p text:style-name="P6"><text:span text:style-name="T61">Ces 4 bulletins, au travers de leurs 84 pages, relatent ainsi l’histoire et l’environnement de ce pays pagan. </text:span></text:p>
      <text:p text:style-name="P6"><text:span text:style-name="T15"/></text:p>
      <text:p text:style-name="P6"><text:span text:style-name="T47">La seconde activité visible est l’organisation pendant l’été du Salon de Peinture. Le </text:span><text:span text:style-name="T48">31ème Salon de Peinture </text:span><text:span text:style-name="T46">de Kerlouan s’est tenu du vendredi 20 juillet au dimanche 5 août 2018. Son organisation s’est faite sous la responsabilité de Marie Drévès (prenant le relais de Marie-Annick Corre), Gabrielle DURAND et plusieurs collaborateurs. Ses préparatifs hivernaux, afin de faciliter le suivi administratif et les échanges avec les différents peintres, ont mené à la création de l’adresse mail </text:span><text:span text:style-name="T48">environnement.patrimoine.ker@gmail.com</text:span><text:span text:style-name="T46">. </text:span></text:p>
      <text:p text:style-name="P6"><text:span text:style-name="T46">Ce salon a permis d’exposer plus de 200 tableaux de 36 peintres réunis autour de l’invité d’honneur M. </text:span><text:span text:style-name="T48">Padraig CRESTON </text:span><text:span text:style-name="T46">d’Etables-sur-Mer. Le bilan financier, une nouvelle fois positif, permettra la poursuite des actions de l’association (i) de rénovation du petit patrimoine de notre territoire et (ii) de protection de son environnement. </text:span></text:p>
      <text:p text:style-name="P6"><text:span text:style-name="T46">Ces deux activités importantes sont complétées d’autres actions, toutes aussi importantes même si elles sont moins visibles. </text:span></text:p>
      <text:p text:style-name="P6"><text:span text:style-name="T46"/></text:p>
      <text:p text:style-name="P6"><text:span text:style-name="T46">Ainsi, suite aux deux premières réunions organisées en 2017 (les 18 octobre à Guissény et 6 décembre à Plounéour-Trez) sur la « </text:span><text:span text:style-name="T45">Gestion durable du trait de côte en Bretagne : exemple du linéaire côtier entre le Vougot et la Baie de Goulven </text:span><text:span text:style-name="T46">», l’association, via une demi-douzaine d’adhérents (dont les président, vice-président et trésorier), a poursuivi en 2018 sa participation au groupe de travail en assistant à la troisième réunion (23 janvier à kerlouan), puis à la réunion finale de restitution des travaux (19 juin à Lesneven). Le compte-rendu que nous vous en avons fait dans le bulletin vous montre que nous sommes restés sur notre faim, les recommandations émises étant trop généralistes, mais ne répondant pas aux questions, certes particulières, posées par notre trait de côte. </text:span><text:span text:style-name="T59">Pour rappel, les deux autres sites d’études retenus en Bretagne étaient la Côte de Penthièvre (Lamballe) et le Golfe du Morbihan. </text:span></text:p>
      <text:p text:style-name="P6"><text:span text:style-name="T59"/></text:p>
      <text:p text:style-name="P6"><text:span text:style-name="T49">Au printemps 2018, Sylvie GOUGAY, Gwenola JAOUEN, Christian ABALEA et Pierre-Yves FAVE ont créé le site internet « </text:span><text:span text:style-name="T50">environnement-patrimoine-kerlouan.e-monsite.com </text:span><text:span text:style-name="T51">» que nous vous invitons à visiter régulièrement et nous suggérer des évolutions et améliorations. </text:span></text:p>
      <text:p text:style-name="P6"><text:span text:style-name="T51">Le 3 juin 2018, l’association a participé au premier rassemblement « </text:span><text:span text:style-name="T44">Bouge ta côte </text:span><text:span text:style-name="T46">» organisé sur le site de Lanveur en Kerlouan par l’ACALL (Association des Commerçants et des Artisans du Littoral des Légendes ; communes de Guissény, Kerlouan, Plounéour-Brignogan, Goulven et Plouider). L’occasion était donnée aux diverses associations du territoire, dont la nôtre, de présenter leurs activités et de se faire mieux connaître. </text:span></text:p>
      <text:p text:style-name="P6"><text:span text:style-name="T46"/></text:p>
      <text:p text:style-name="P6"><text:span text:style-name="T46">Le 8 octobre 2018, vos Président, Vice-Président et Trésorier se sont retrouvés à la </text:span><text:span text:style-name="T48">chapelle du Croazou </text:span><text:span text:style-name="T46">avec le 1er adjoint de la commune de Kerlouan (propriétaire de cette chapelle, édifice symbolique d’un lieu-dit historiquement commun à Kerlouan et Plounéour-Trez) afin de constater les dégradations (porte, crépi extérieur, etc). L’urgence étant le remplacement de la porte, le conseil d’administration a décidé de prendre en charge la totalité du coût de fabrication et de pose d’une nouvelle porte. </text:span></text:p>
      <text:p text:style-name="P6"><text:span text:style-name="T46"/></text:p>
      <text:p text:style-name="P6"><text:span text:style-name="T46">Enfin, le 20 novembre, deux membres du bureau ont participé à la réunion annuelle de restitution des travaux sur les algues vertes dans l’anse de Tresseny, réunion organisée par la Communauté des Communes. </text:span></text:p>
      <text:p text:style-name="P6"><text:span text:style-name="T46">Ces réalisations ne doivent pas masquer des actions, annoncées lors de l’AG d’août 2017, mais non finalisées en 2018. </text:span></text:p>
      <text:list xml:id="list2989125236518626686" text:style-name="RTF_5f_Num_20_4">
        <text:list-item>
          <text:p text:style-name="P11"><text:span text:style-name="T46">•<text:tab/> La prise en charge de l’édition de la carte en quadrichromie présentant la « </text:span><text:span text:style-name="T44">Toponymie nautique du littoral de Guissény et Kerlouan </text:span><text:span text:style-name="T46">» et le succès de sa diffusion ont mené au souhait de certains adhérents de disposer de la même carte … située juste à </text:span><text:soft-page-break/><text:span text:style-name="T46">l’est du phare de Pontusval, s’intéressant à la « </text:span><text:span text:style-name="T45">Toponymie nautique du littoral de Brignogan, Plounéour et Goulven </text:span><text:span text:style-name="T46">». Le nouveau contact avec ses 4 auteurs, dont Denez ABERNOT a reçu un accueil très favorable. Mais, le besoin de vérifier l’exactitude de telle appellation, de telle localisation, etc, nous a conduits à différer l’impression à 2019. La qualité doit primer sur la précipitation. </text:span></text:p>
        </text:list-item>
      </text:list>
      <text:p text:style-name="P3"/>
      <text:p text:style-name="P6"><text:span text:style-name="T46">Lors de la prise en charge financière de la première carte au printemps 2017, les quatre auteurs ne nous ont imposé aucune condition, leur souhait étant que notre association rentre le plus vite possible dans </text:span><text:span text:style-name="T59">ses frais. Un suivi comptable pointilleux des dépenses (principalement l’impression) et des recettes (exclusivement les ventes à l’unité) a permis de constater que fin 2017 l’association avait, à 10 euros près, couvert les dépenses. De ce fait, les ventes réalisées en 2018 pouvaient être assimilées exclusivement à un « bénéfice ». Le conseil d’administration a donc décidé de rétrocéder 50 % du résultat des ventes de 2018, non pas à chacun des 4 auteurs, mais à l’association de Plouguerneau qui s’occupe de la sauvegarde du Phare de Lanvaon, phare à terre bien repérable au sud de la route allant de Plouguerneau à Lilia. Le mouvement financier s’est donc fait d’association à association, ce qui a paru le mieux pour tous, au cours d’une réunion de bilan organisée fin novembre à Kerlouan avec ces 4 auteurs. </text:span></text:p>
      <text:p text:style-name="P6"><text:span text:style-name="T59"/></text:p>
      <text:list xml:id="list7706864033799603357" text:style-name="RTF_5f_Num_20_5">
        <text:list-item>
          <text:p text:style-name="P17"><text:span text:style-name="T49">• <text:tab/>La réalisation du fléchage des chapelles, des croix, des calvaires a été présentée à la mairie (avis favorable). Le groupe de travail composé d’Yves CHOQUIN, Pierre-Yves FAVE et Philippe du SARTEL a établi une première liste d’une douzaine de croix et a quasiment arrêté le modèle de panneau. Les riverains vont être consultés avant l’installation de ce fléchage. La dégradation de panneaux similaires dans des communes limitrophes interpelle certains administrateurs. </text:span></text:p>
        </text:list-item>
        <text:list-item>
          <text:p text:style-name="P12"><text:span text:style-name="T49">• <text:tab/>Le conseil d’administration a validé la réimpression du </text:span><text:span text:style-name="T44">Gwel’ta</text:span><text:span text:style-name="T46">, ouvrage datant de 1999, après une actualisation de certains chapitres. D’autres priorités ont retardé ce travail. </text:span></text:p>
        </text:list-item>
      </text:list>
      <text:p text:style-name="P3"/>
      <text:p text:style-name="P6"><text:span text:style-name="T48">Bilan provisoire des activités 2019 </text:span></text:p>
      <text:list xml:id="list483868479642395931" text:style-name="RTF_5f_Num_20_6">
        <text:list-item>
          <text:p text:style-name="P18"><text:span text:style-name="T46">•<text:tab/> Les bulletins numérotés 122 et 123 ont été publiés en mars et en juin, avec des articles de Louis Chauris, René-Yves Creston, ou présentant l’avancement de nos travaux. </text:span></text:p>
        </text:list-item>
        <text:list-item>
          <text:p text:style-name="P18"><text:span text:style-name="T46">•<text:tab/> Le changement de la porte de la chapelle du Croazou, décidé à l’automne 2018, est devenu réalité en ce printemps. Tout le monde peut apprécier la qualité du travail réalisé par l’artisan de Lesneven. Le style, simple, de cette porte est en accord avec celui de la chapelle. Il reste à arrêter son mode de protection, les mesures minimales d’entretien afin que cette porte ne vieillisse pas prématurément. Quant au coût supporté par l’association, il correspond grosso modo au bénéfice du 31</text:span><text:span text:style-name="T46">ème </text:span><text:span text:style-name="T46">salon de peinture de l’été 2018, illustrant le lien entre nos diverses activités. </text:span></text:p>
        </text:list-item>
        <text:list-item>
          <text:p text:style-name="P13"><text:span text:style-name="T46">•<text:tab/> Reliure en 6 volumes des 120 premiers bulletins édités par l’association. </text:span></text:p>
        </text:list-item>
      </text:list>
      <text:list xml:id="list8628705493022403277" text:style-name="RTF_5f_Num_20_7">
        <text:list-item>
          <text:p text:style-name="P19">•<text:tab/> <text:span text:style-name="T59">Impression fin juin de la carte des rochers « </text:span><text:span text:style-name="T62">Brignogan-Goulven </text:span><text:span text:style-name="T63">». Un exemplaire encadré est déposé début juillet à la mairie à la mairie de Brignogan, un autre à l’annexe de Plounéour, et un autre à la mairie de Goulven. Bernard PETTON, adhérent d’EPK et Président de l’association Brignogan-Hier-Aujourd’hui-Demain, nous accompagnait. </text:span></text:p>
        </text:list-item>
        <text:list-item>
          <text:p text:style-name="P19"><text:span text:style-name="T63">•<text:tab/> Organisation du </text:span><text:span text:style-name="T62">32</text:span><text:span text:style-name="T62">ème </text:span><text:span text:style-name="T62">Salon de Peinture </text:span><text:span text:style-name="T63">de Kerlouan entre le vendredi 26 juillet et le dimanche 11 août. Son invité d’honneur est </text:span><text:span text:style-name="T62">Nicolas TREANTON </text:span><text:span text:style-name="T63">de Brest. 38 peintres répondent présents à notre invitation et exposent plus de 220 tableaux. Le succès de l’exposition a, une nouvelle fois, été au rendez-vous, récompensant tout le travail de préparation tant hivernal que pendant les quelques jours précédents le vernissage, travail réalisé par une poignée de bénévoles. </text:span></text:p>
        </text:list-item>
        <text:list-item>
          <text:p text:style-name="P16">• <text:tab/>Poursuite des études en cours : Gwel’ta, fléchage,. </text:p>
        </text:list-item>
      </text:list>
      <text:p text:style-name="P8"/>
      <text:p text:style-name="P8"/>
      <text:p text:style-name="P8"/>
      <text:p text:style-name="P6"><text:soft-page-break/><text:span text:style-name="T62">Rapport financier 2018 </text:span></text:p>
      <text:p text:style-name="P6"><text:span text:style-name="T44">NB : Le rapport financier est établi sur les recettes et dépenses enregistrées entre le 1er janvier et le 31 décembre de l’année N. Ainsi, les adhésions pour cette année N payées par anticipation entre le salon de peinture de l’année N-1 et le 31 décembre N-1 sont prises en compte dans le bilan de l’année N-1 et non pas dans celui de l’année N. De même, une dépense réalisée au cours de l’été ou automne de l’année N mais dont le chèque n’est encaissé par son bénéficiaire qu’au cours de l’hiver N+1 ne sera pas pris en compte dans le bilan de l’année N. CQFD ! </text:span></text:p>
      <text:p text:style-name="P6"><text:span text:style-name="T14"/></text:p>
      <text:p text:style-name="P6"><text:span text:style-name="T46">Le trésorier, Christian Abalea, présente les comptes de l’exercice 2018. Il remercie Jo Gougay (notre contrôleur financier) pour son aide et ses recommandations. </text:span></text:p>
      <text:p text:style-name="P6"><text:span text:style-name="T46"/></text:p>
      <text:p text:style-name="P3">Le bilan du salon de peinture 2018 est d’abord présenté. </text:p>
      <text:p text:style-name="P20"><text:span text:style-name="T46">- Ce salon a réuni 35 peintres, permettant d’exposer près de 200 tableaux, et d’accueillir (hors vernissage) 1 400 visiteurs. </text:span></text:p>
      <text:p text:style-name="P20"><text:span text:style-name="T46">- Les charges se sont élevées à </text:span><text:span text:style-name="T48">11 586,52 €</text:span><text:span text:style-name="T46">. Elles comprennent les frais de fonctionnement proprement dit, les frais d’impression (affiches, cartons d’invitation, et catalogues), le dédommagement du « bénévole permanent » pour toutes les permanences pendant toute la durée du salon (forfait du repas de midi, forfait kilométrique résidence-salon) et règlement des tableaux vendus aux peintres (10 243,50 €) </text:span></text:p>
      <text:p text:style-name="P14"><text:span text:style-name="T46">- Les recettes se sont élevées à </text:span><text:span text:style-name="T48">13 029,00 € </text:span><text:span text:style-name="T46">(inscription des peintres, ventes des tableaux </text:span><text:span text:style-name="T45">[nb : le chèque de vente d’un tableau est toujours libellé à l’adresse de l’association]</text:span><text:span text:style-name="T46">). </text:span></text:p>
      <text:p text:style-name="P6"/>
      <text:p text:style-name="P14"><text:span text:style-name="T59">- Le bilan du salon 2018 est positif de </text:span><text:span text:style-name="T62">1 442,48 €</text:span><text:span text:style-name="T63">. </text:span></text:p>
      <text:p text:style-name="P8"/>
      <text:p text:style-name="P6"><text:span text:style-name="T63">En complément de ce bilan du Salon de Peinture 2018, les autres charges et recettes de l’année 2018 sont : </text:span></text:p>
      <text:p text:style-name="P20"><text:span text:style-name="T51">- Les recettes s’élèvent à </text:span><text:span text:style-name="T50">4 614,74 €</text:span><text:span text:style-name="T51">. En plus de celles du salon, mentionnons les cotisations des adhérents pour 2 309 €, montant intermédiaire entre 2017 (2 032 €) et 2016 (2 620 €), les ventes des divers ouvrages (livres, carte des rochers, …) pour un total de 1 747 €, et les intérêts sur livret (168,14 €). Notre association n’a pas sollicité de subvention communale, stricto sensu, mais a pris en charge le coût des matériaux de rénovation de la porte de la chapelle de Saint-Sauveur, la mairie ne pouvant pas rembourser directement le particulier ayant fait bénévolement ces travaux. La mairie, ayant sollicité l’association pour avancer la somme nécessaire, lui a demandé de faire une demande de subvention « exceptionnelle » du même montant, à savoir 150 €, somme qui apparaît bien en recette ! </text:span></text:p>
      <text:p text:style-name="P20"><text:span text:style-name="T51">- Les charges de base s’élèvent à </text:span><text:span text:style-name="T50">4 148,28 €</text:span><text:span text:style-name="T51">, dont 1 686,30 € pour l’impression des 4 bulletins trimestriels (en ajoutant le coût des timbres et des enveloppes, le coût annuel de ces 4 bulletins avoisine les 2 200 €, montant à comparer au total des cotisations des adhérents mentionné précédemment), diverses rubriques entre 50 € et 200 € (assurance, boite postale, papeterie diverse, adhésion annuelle au CAK, …). Mentionnons 4 dépenses particulières : </text:span><text:span text:style-name="T45">(1) </text:span><text:span text:style-name="T46">141,35 € pour la porte de la chapelle de Saint-Sauveur ; </text:span><text:span text:style-name="T45">(2) </text:span><text:span text:style-name="T46">348 € pour la reliure en 6 tomes des 120 premiers bulletins ; </text:span><text:span text:style-name="T45">(3) </text:span><text:span text:style-name="T46">500 € d’acompte à l’artisan pour la porte de la Chapelle du Croazou ; </text:span><text:span text:style-name="T45">(4) </text:span><text:span text:style-name="T46">630 € de « don » à l’association du phare de Lanvaon en Lilia-Plouguerneau, comme expliqué dans le rapport moral. </text:span></text:p>
      <text:p text:style-name="P14"><text:span text:style-name="T46">- Le bilan 2018 de ce fonctionnement complémentaire de l’association est ainsi positif de </text:span><text:span text:style-name="T48">466,46 €. </text:span></text:p>
      <text:p text:style-name="P3"/>
      <text:p text:style-name="P6"><text:span text:style-name="T46">Le résultat financier global (fonctionnement de base et salon de peinture) de l’année 2018 est excédentaire de </text:span><text:span text:style-name="T48">1 908,94 €</text:span><text:span text:style-name="T46">. Il est à comparer à ceux des exercices 2017 (1 481,13 €) et 2016 (- 804,86 €), ce dernier résultat s’expliquant par des dépenses exceptionnelles (portes de la Chapelle de Saint-Egarec) non compensées par des recettes. </text:span></text:p>
      <text:p text:style-name="P6"><text:span text:style-name="T46">Concernant le budget 2019, le bilan ne peut évidemment pas être établi à la date du 20 août. Mentionnons cependant </text:span><text:span text:style-name="T45">(i) </text:span><text:span text:style-name="T46">un très bon 32ème salon de peinture dont le résultat positif pourrait avoisiner 2 000 €, </text:span><text:span text:style-name="T45">(ii) </text:span><text:span text:style-name="T46">l’opération carte des rochers « </text:span><text:span text:style-name="T45">Pontusval – Baie de-</text:span><text:soft-page-break/><text:span text:style-name="T45">Goulven </text:span><text:span text:style-name="T46">» dont les dépenses quasi définitives s’élèvent à 1 678 € et les recettes, évidemment très provisoires, à 1 120 €, </text:span><text:span text:style-name="T45">(iii) </text:span><text:span text:style-name="T46">l’impression et l’expédition des 2 premiers bulletins de l’année aux 147 adhérents à jour de leur cotisation, </text:span><text:span text:style-name="T45">(iv) </text:span><text:span text:style-name="T46">la </text:span><text:span text:style-name="T59">finalisation de l’opération de remplacement de la porte de la chapelle du Croazou pour un coût total de 1 500 €. Ces éléments financiers vous seront présentés très précisément lors de notre prochaine assemblée générale, en 2020 ! </text:span></text:p>
      <text:p text:style-name="P6"><text:span text:style-name="T59"/></text:p>
      <text:p text:style-name="P6"><text:span text:style-name="T50">Rapport du Contrôleur aux Comptes sur l’exercice 2018 </text:span></text:p>
      <text:p text:style-name="P6"><text:span text:style-name="T45">Monsieur le Président, Mesdames et Messieurs, bonsoir à tous. </text:span></text:p>
      <text:p text:style-name="P6"><text:span text:style-name="T45">M. Abaléa, votre trésorier, a mis à ma disposition tous les documents utiles et nécessaires pour ma mission de contrôle des comptes de votre association pour l'exercice 2018 </text:span></text:p>
      <text:p text:style-name="P6"><text:span text:style-name="T45">Les comptes qui vous ont été présentés sont bien la synthèse de tous les mouvements financiers enregistrés durant l'année civile 2018. </text:span></text:p>
      <text:p text:style-name="P2">Je constate : </text:p>
      <text:list xml:id="list6329229881836405883" text:style-name="RTF_5f_Num_20_11">
        <text:list-item>
          <text:p text:style-name="P21">• Que la comptabilité est régulièrement et correctement tenue. </text:p>
        </text:list-item>
        <text:list-item>
          <text:p text:style-name="P22"><text:span text:style-name="T46">• </text:span><text:span text:style-name="T45">Que le résultat présenté est conforme aux mouvements de trésorerie constatés en banque et caisse durant l'année civile 2018 corrigé des charges 2018 payées en 2019. </text:span></text:p>
        </text:list-item>
        <text:list-item>
          <text:p text:style-name="P15"><text:span text:style-name="T46">• </text:span><text:span text:style-name="T45">Que les pièces justificatives produites sont conformes aux écritures du journal et des comptes de gestion 2018. </text:span></text:p>
        </text:list-item>
      </text:list>
      <text:p text:style-name="P3"/>
      <text:p text:style-name="P6"><text:span text:style-name="T45">En foi de quoi, je certifie que les comptes de l’exercice 2018 qui vous ont été présentés par votre Président, Monsieur Drévès, sont réguliers et sincères. </text:span></text:p>
      <text:p text:style-name="P6"><text:span text:style-name="T45">Je n’ai donc pas d’observations à formuler sur la sincérité et la concordance de ces comptes 2018. </text:span></text:p>
      <text:p text:style-name="P6"><text:span text:style-name="T45">Je vous invite en conséquence, à les approuver en l’état. </text:span></text:p>
      <text:p text:style-name="P6"><text:span text:style-name="T45">Le Contrôleur aux comptes Joseph Gougay </text:span></text:p>
      <text:p text:style-name="P6"><text:span text:style-name="T14"/></text:p>
      <text:p text:style-name="P4">Renouvellement des administrateurs </text:p>
      <text:p text:style-name="P6"><text:span text:style-name="T46">Au cours de ces 32 premières années d’existence (printemps 1986-été 2018), le conseil d’administration a vu sa composition varier entre 8 et 22 administrateurs. Au fil des ans, 59 adhérents ont accepté de s’investir bénévolement dans l’administration de notre association, chacun selon ses disponibilités du moment, ses compétences et ses centres d’intérêt. Merci à tous. </text:span></text:p>
      <text:p text:style-name="P6"><text:span text:style-name="T46">La notion de « 1/3 sortant » fait que 3 administrateurs sur 12 arrivent au bout des 3 ans de leur mandat : Madame Gabrielle DURAND, MM Christian ABALEA et Luc DREVES. Ils sont tous les 3 candidats à un nouveau mandat. </text:span></text:p>
      <text:p text:style-name="P6"><text:span text:style-name="T46">Aucun autre adhérent ne fait acte de candidature ! </text:span></text:p>
      <text:p text:style-name="P6"><text:span text:style-name="T46"/></text:p>
      <text:p text:style-name="P6"><text:span text:style-name="T62">Vote des résolutions </text:span></text:p>
      <text:p text:style-name="P6"><text:span text:style-name="T51">Avant de passer au vote des résolutions, le président remercie, non seulement les administrateurs des années écoulées, mais également les adhérents qui apportent leur aide ponctuellement </text:span></text:p>
      <text:p text:style-name="P23"><text:span text:style-name="T51">- Rapport moral 2018 adopté à l’unanimité </text:span></text:p>
      <text:p text:style-name="P23"><text:span text:style-name="T51">- </text:span><text:span text:style-name="T45">(Bilan provisoire des activités 2018 pas d’opposition) </text:span></text:p>
      <text:p text:style-name="P23"><text:span text:style-name="T46">- Rapport financier 2018 adopté à l’unanimité </text:span></text:p>
      <text:p text:style-name="P14"><text:span text:style-name="T46">- Renouvellement des administrateurs 3 élus à l’unanimité </text:span></text:p>
      <text:p text:style-name="P3"/>
      <text:p text:style-name="P6"><text:span text:style-name="T48">Réunion du CA du 21 septembre 2019 </text:span></text:p>
      <text:p text:style-name="P6"><text:span text:style-name="T46">Le conseil d’administration s’est réuni ce 21 septembre pour mettre en place le bureau pour la nouvelle année associative. Luc Drévès, président en 1989-1992, puis 1995-1999 et 2016-2019, reste très attaché au fonctionnement de cette association, mais souhaite qu’après 10 ans à ce poste un nouvel administrateur accepte la présidence. Ce candidat sera assuré du soutien des anciens présidents, toujours membres du CA : Yves Choquin (8 ans), Christian Joncour (9 ans) et Luc Jeffroy (2 ans). </text:span></text:p>
      <text:p text:style-name="P6"><text:span text:style-name="T46">Christian Abaléa accepte de se présenter au poste de président, Luc Drévès se proposant comme trésorier. Les autres membres du bureau acceptant de poursuivre leur mandat, le </text:span><text:soft-page-break/><text:span text:style-name="T46">nouveau bureau élu à l’unanimité se compose de : </text:span></text:p>
      <text:p text:style-name="P6"><text:span text:style-name="T46">Président : Christian Abaléa, </text:span></text:p>
      <text:p text:style-name="P6"><text:span text:style-name="T46">Vice-Président : Christian Joncour ; </text:span></text:p>
      <text:p text:style-name="P6"><text:span text:style-name="T46">Secrétaire : Sylvie Gougay, </text:span></text:p>
      <text:p text:style-name="P6"><text:span text:style-name="T46">Trésorier : Luc Drévès, </text:span></text:p>
      <text:p text:style-name="P6"><text:span text:style-name="T46">Rédactrice : Gwenola Jaouen, </text:span></text:p>
      <text:p text:style-name="P6"><text:span text:style-name="T46">Autres membres du CA : Yves Choquin, Gabrielle Durand, Pierre Yves Favé, Luc Jeffroy, Marie-France Perthain-Rozec, Philippe Fremin du Sartel &amp; François Uguen.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 svg:font-family="OpenSymbol"/>
    <style:font-face style:name="Times New Roman1" svg:font-family="'Times New Roman', 'Times New Roman PS'" style:font-family-generic="roman"/>
    <style:font-face style:name="Arial3" svg:font-family="Arial" style:font-family-generic="swiss"/>
    <style:font-face style:name="Arial1" svg:font-family="Arial, 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SimSun" style:font-size-asian="12pt" style:language-asian="zh" style:country-asian="CN" style:font-name-complex="Arial2"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2"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3"/>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3" style:font-size-complex="12pt" style:font-style-complex="italic"/>
    </style:style>
    <style:style style:name="Index" style:family="paragraph" style:parent-style-name="Standard" style:class="index">
      <style:paragraph-properties text:number-lines="false" text:line-number="0"/>
      <style:text-properties style:font-name-complex="Arial3"/>
    </style:style>
    <style:style style:name="Default" style:family="paragraph" style:parent-style-name="Standard">
      <style:paragraph-properties fo:text-align="start" style:justify-single-word="false" style:text-autospace="none"/>
      <style:text-properties fo:color="#000000" style:font-name="Arial1" fo:font-size="12pt" style:font-name-asian="Arial1" style:font-size-asian="12pt" style:font-name-complex="Arial1" style:font-size-complex="12pt"/>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RTF_5f_Num_20_2" style:display-name="RTF_Num 2">
      <text:list-level-style-bullet text:level="1" style:num-suffix="." text:bullet-char="">
        <style:list-level-properties/>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3" style:display-name="RTF_Num 3">
      <text:list-level-style-bullet text:level="1" style:num-suffix="." text:bullet-char="">
        <style:list-level-properties/>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4" style:display-name="RTF_Num 4">
      <text:list-level-style-bullet text:level="1" style:num-suffix="." text:bullet-char="">
        <style:list-level-properties/>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5" style:display-name="RTF_Num 5">
      <text:list-level-style-bullet text:level="1" style:num-suffix="." text:bullet-char="">
        <style:list-level-properties/>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6" style:display-name="RTF_Num 6">
      <text:list-level-style-bullet text:level="1" style:num-suffix="." text:bullet-char="">
        <style:list-level-properties/>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7" style:display-name="RTF_Num 7">
      <text:list-level-style-bullet text:level="1" style:num-suffix="." text:bullet-char="">
        <style:list-level-properties/>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8" style:display-name="RTF_Num 8">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9" style:display-name="RTF_Num 9">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0" style:display-name="RTF_Num 10">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1" style:display-name="RTF_Num 11">
      <text:list-level-style-bullet text:level="1" style:num-suffix="." text:bullet-char="">
        <style:list-level-properties/>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2" style:display-name="RTF_Num 12">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1cm" fo:margin-bottom="0.9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0-03-20T10:40:09.96</meta:creation-date>
    <meta:document-statistic meta:table-count="0" meta:image-count="0" meta:object-count="0" meta:page-count="6" meta:paragraph-count="82" meta:word-count="3009" meta:character-count="18827"/>
    <dc:date>2020-03-20T11:09:45.69</dc:date>
    <meta:editing-duration>PT14M25S</meta:editing-duration>
    <meta:editing-cycles>1</meta:editing-cycles>
    <meta:generator>OpenOffice/4.1.2$Win32 OpenOffice.org_project/412m3$Build-9782</meta:generator>
  </office:meta>
</office:document-meta>
</file>