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Helvetica Neue" svg:font-family="'Helvetica Neue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2.254cm"/>
    </style:style>
    <style:style style:name="co2" style:family="table-column">
      <style:table-column-properties fo:break-before="auto" style:column-width="1.893cm"/>
    </style:style>
    <style:style style:name="co3" style:family="table-column">
      <style:table-column-properties fo:break-before="auto" style:column-width="19.406cm"/>
    </style:style>
    <style:style style:name="co4" style:family="table-column">
      <style:table-column-properties fo:break-before="auto" style:column-width="6.599cm"/>
    </style:style>
    <style:style style:name="co5" style:family="table-column">
      <style:table-column-properties fo:break-before="auto" style:column-width="2.154cm"/>
    </style:style>
    <style:style style:name="ro1" style:family="table-row">
      <style:table-row-properties style:row-height="0.656cm" fo:break-before="auto" style:use-optimal-row-height="false"/>
    </style:style>
    <style:style style:name="ro2" style:family="table-row">
      <style:table-row-properties style:row-height="1.323cm" fo:break-before="auto" style:use-optimal-row-height="false"/>
    </style:style>
    <style:style style:name="ro3" style:family="table-row">
      <style:table-row-properties style:row-height="1.08cm" fo:break-before="auto" style:use-optimal-row-height="false"/>
    </style:style>
    <style:style style:name="ro4" style:family="table-row">
      <style:table-row-properties style:row-height="0.661cm" fo:break-before="auto" style:use-optimal-row-height="false"/>
    </style:style>
    <style:style style:name="ro5" style:family="table-row">
      <style:table-row-properties style:row-height="1.212cm" fo:break-before="auto" style:use-optimal-row-height="false"/>
    </style:style>
    <style:style style:name="ro6" style:family="table-row">
      <style:table-row-properties style:row-height="0.649cm" fo:break-before="auto" style:use-optimal-row-height="false"/>
    </style:style>
    <style:style style:name="ro7" style:family="table-row">
      <style:table-row-properties style:row-height="1.217cm" fo:break-before="auto" style:use-optimal-row-height="false"/>
    </style:style>
    <style:style style:name="ro8" style:family="table-row">
      <style:table-row-properties style:row-height="0.616cm" fo:break-before="auto" style:use-optimal-row-height="false"/>
    </style:style>
    <style:style style:name="ro9" style:family="table-row">
      <style:table-row-properties style:row-height="1.152cm" fo:break-before="auto" style:use-optimal-row-height="false"/>
    </style:style>
    <style:style style:name="ro10" style:family="table-row">
      <style:table-row-properties style:row-height="0.623cm" fo:break-before="auto" style:use-optimal-row-height="false"/>
    </style:style>
    <style:style style:name="ro11" style:family="table-row">
      <style:table-row-properties style:row-height="0.635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0.815cm" fo:break-before="auto" style:use-optimal-row-height="false"/>
    </style:style>
    <style:style style:name="ro14" style:family="table-row">
      <style:table-row-properties style:row-height="0.741cm" fo:break-before="auto" style:use-optimal-row-height="false"/>
    </style:style>
    <style:style style:name="ro15" style:family="table-row">
      <style:table-row-properties style:row-height="0.616cm" fo:break-before="auto" style:use-optimal-row-height="true"/>
    </style:style>
    <style:style style:name="ro16" style:family="table-row">
      <style:table-row-properties style:row-height="0.612cm" fo:break-before="auto" style:use-optimal-row-height="true"/>
    </style:style>
    <style:style style:name="ro17" style:family="table-row">
      <style:table-row-properties style:row-height="1.157cm" fo:break-before="auto" style:use-optimal-row-height="true"/>
    </style:style>
    <style:style style:name="ro18" style:family="table-row">
      <style:table-row-properties style:row-height="0.487cm" fo:break-before="auto" style:use-optimal-row-height="true"/>
    </style:style>
    <style:style style:name="ro19" style:family="table-row">
      <style:table-row-properties style:row-height="0.452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1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2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4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6" style:family="table-cell" style:parent-style-name="Default" style:data-style-name="N115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7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8" style:family="table-cell" style:parent-style-name="Default" style:data-style-name="N10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9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6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62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2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64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3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4" style:family="table-cell" style:parent-style-name="Default" style:data-style-name="N1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5" style:family="table-cell" style:parent-style-name="Default" style:data-style-name="N1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6" style:family="table-cell" style:parent-style-name="Default" style:data-style-name="N1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7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74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26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7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28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9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normal" style:font-size-asian="13pt" style:font-style-asian="normal" style:font-weight-asian="normal" style:font-name-complex="Arial1" style:font-size-complex="13pt" style:font-style-complex="normal" style:font-weight-complex="normal"/>
    </style:style>
    <style:style style:name="ce30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normal" style:font-size-asian="13pt" style:font-style-asian="normal" style:font-weight-asian="normal" style:font-name-complex="Arial1" style:font-size-complex="13pt" style:font-style-complex="normal" style:font-weight-complex="normal"/>
    </style:style>
    <style:style style:name="ce31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3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4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5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9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0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1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 style:data-style-name="N1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7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2pt" style:font-size-asian="12pt" style:font-size-complex="12pt"/>
    </style:style>
    <style:style style:name="T3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3pt" style:font-size-asian="13pt" style:font-size-complex="13pt"/>
    </style:style>
    <style:style style:name="T4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font-name-complex="Times New Roman" style:font-size-asian="14pt" style:font-size-complex="14pt" style:font-weight-asian="normal" style:font-weight-complex="normal" style:font-style-asian="normal" style:font-style-complex="normal" style:text-position="33% 58%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font-name-complex="Times New Roman" style:font-size-asian="14pt" style:font-size-complex="14pt" style:font-weight-asian="normal" style:font-weight-complex="normal" style:font-style-asian="normal" style:font-style-complex="normal" style:text-position="0% 100%"/>
    </style:style>
    <style:style style:name="T6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font-name-complex="Arial" style:font-size-asian="11pt" style:font-size-complex="11pt" style:font-weight-asian="normal" style:font-weight-complex="normal" style:font-style-asian="normal" style:font-style-complex="normal" style:text-position="33% 58%"/>
    </style:style>
    <style:style style:name="T8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font-name-complex="Arial" style:font-size-asian="11pt" style:font-size-complex="11pt" style:font-weight-asian="normal" style:font-weight-complex="normal" style:font-style-asian="normal" style:font-style-complex="normal" style:text-position="0% 100%"/>
    </style:style>
    <style:style style:name="T9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0pt" style:font-size-asian="10pt" style:font-size-complex="10pt"/>
    </style:style>
    <style:style style:name="T10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4pt" style:font-size-asian="14pt" style:font-size-complex="14pt"/>
    </style:style>
    <style:style style:name="T11" style:family="text">
      <style:text-properties style:use-window-font-color="true" style:font-name="Arial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3pt" style:font-size-asian="13pt" style:font-size-complex="13pt"/>
    </style:style>
    <style:style style:name="T13" style:family="text">
      <style:text-properties style:use-window-font-color="true" style:font-name="Arial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normal" style:font-weight-complex="normal" style:font-style-asian="normal" style:font-style-complex="normal"/>
    </style:style>
    <style:style style:name="T14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2pt" style:font-size-asian="12pt" style:font-size-complex="12pt"/>
    </style:style>
    <style:style style:name="T15" style:family="text">
      <style:text-properties style:use-window-font-color="true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euil1" table:style-name="ta1">
        <office:forms form:automatic-focus="false" form:apply-design-mode="false"/>
        <table:table-column table:style-name="co1" table:default-cell-style-name="ce60"/>
        <table:table-column table:style-name="co2" table:default-cell-style-name="ce60"/>
        <table:table-column table:style-name="co3" table:default-cell-style-name="ce60"/>
        <table:table-column table:style-name="co4" table:default-cell-style-name="ce60"/>
        <table:table-column table:style-name="co5" table:number-columns-repeated="1020" table:default-cell-style-name="ce60"/>
        <table:table-row table:style-name="ro1"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n°</text:p>
          </table:table-cell>
          <table:table-cell table:style-name="ce17" office:value-type="string" calcext:value-type="string">
            <text:p>Article</text:p>
          </table:table-cell>
          <table:table-cell table:style-name="ce61" office:value-type="string" calcext:value-type="string">
            <text:p>Aute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2">
          <table:table-cell table:style-name="ce2" office:value-type="date" office:date-value="1988-07-01" calcext:value-type="date" table:number-columns-spanned="1" table:number-rows-spanned="7">
            <text:p>juil.-88</text:p>
          </table:table-cell>
          <table:table-cell table:style-name="ce61" office:value-type="string" calcext:value-type="string" table:number-columns-spanned="1" table:number-rows-spanned="7">
            <text:p>n° 1</text:p>
          </table:table-cell>
          <table:table-cell table:style-name="ce18" office:value-type="string" calcext:value-type="string">
            <text:p>Kerlouan - origine du nom - d'après Louis Le Guennec " Le Finistère monumental" et d'après « Le dictionnaire des saints bretons »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utumes et superstitions : "Voyage dans le Finistère"</text:p>
          </table:table-cell>
          <table:table-cell table:style-name="ce27" office:value-type="string" calcext:value-type="string">
            <text:p>d'après Cambr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3">
          <table:covered-table-cell table:style-name="ce2"/>
          <table:covered-table-cell table:style-name="ce61"/>
          <table:table-cell table:style-name="ce18" office:value-type="string" calcext:value-type="string">
            <text:p>Pilleurs d'épaves….. Naufrageurs ???? - I</text:p>
          </table:table-cell>
          <table:table-cell table:style-name="ce28" office:value-type="string" calcext:value-type="string">
            <text:p>d'après Michelet et Le Chevalier de Fréminvill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misère à Kerlouan au XVIIIème siècle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site de Lerret en Kerlouan (dans « Les cahiers de l'Iroise » de juin et septembre 1972)</text:p>
          </table:table-cell>
          <table:table-cell table:style-name="ce27" office:value-type="string" calcext:value-type="string">
            <text:p>Yves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'ensablement du littoral léonard – I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émographie de Kerlouan de 1790 à 1982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88-09-01" calcext:value-type="date" table:number-columns-spanned="1" table:number-rows-spanned="4">
            <text:p>sept.-88</text:p>
          </table:table-cell>
          <table:table-cell table:style-name="ce1" office:value-type="string" calcext:value-type="string" table:number-columns-spanned="1" table:number-rows-spanned="4">
            <text:p>n° 2</text:p>
          </table:table-cell>
          <table:table-cell table:style-name="ce19" office:value-type="string" calcext:value-type="string">
            <text:p>L'ensablement du littoral léonard – II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'érosion des dun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20" office:value-type="string" calcext:value-type="string">
            <text:p>Jugement du tribunal révolutionnaire (2 Kerlouanais mis à mort et 2 condamnés à la déportation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Nos ancêtres les Celtes 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88-11-01" calcext:value-type="date" table:number-columns-spanned="1" table:number-rows-spanned="5">
            <text:p>nov.-88</text:p>
          </table:table-cell>
          <table:table-cell table:style-name="ce61" office:value-type="string" calcext:value-type="string" table:number-columns-spanned="1" table:number-rows-spanned="5">
            <text:p>n° 3</text:p>
          </table:table-cell>
          <table:table-cell table:style-name="ce18" office:value-type="string" calcext:value-type="string">
            <text:p>La préhistoire à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fin d'un navire de guerre allemand sur la côte de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Toponymie. Recherche étymologique de certains lieux-dit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légende de saint Sezny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3">
          <table:covered-table-cell table:style-name="ce2"/>
          <table:covered-table-cell table:style-name="ce61"/>
          <table:table-cell table:style-name="ce18" office:value-type="string" calcext:value-type="string">
            <text:p>Pilleurs d'épaves….. Naufrageurs ???? - II</text:p>
          </table:table-cell>
          <table:table-cell table:style-name="ce28" office:value-type="string" calcext:value-type="string">
            <text:p>d'après Michelet et Le Chevalier de Fréminvill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89-01-01" calcext:value-type="date" table:number-columns-spanned="1" table:number-rows-spanned="5">
            <text:p>janv.-89</text:p>
          </table:table-cell>
          <table:table-cell table:style-name="ce1" office:value-type="string" calcext:value-type="string" table:number-columns-spanned="1" table:number-rows-spanned="5">
            <text:p>n° 4</text:p>
          </table:table-cell>
          <table:table-cell table:style-name="ce19" office:value-type="string" calcext:value-type="string">
            <text:p>L'ensablement du littoral léonard – III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rochers de Kerlouan (dans Le courrier du Léon)</text:p>
          </table:table-cell>
          <table:table-cell table:style-name="ce27" office:value-type="string" calcext:value-type="string">
            <text:p>Hélène Norm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rochers à légende de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3"/>
          <table:covered-table-cell table:style-name="ce1"/>
          <table:table-cell table:style-name="ce18" office:value-type="string" calcext:value-type="string">
            <text:p>Souvenir de guerre d'une pensionnaire de l'école Notre-Dame de Kerbonne, réfugiée à Kerlouan de 1941 à 1944</text:p>
          </table:table-cell>
          <table:table-cell table:style-name="ce27" office:value-type="string" calcext:value-type="string">
            <text:p>Marie Louise Stéph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3"/>
          <table:covered-table-cell table:style-name="ce1"/>
          <table:table-cell table:style-name="ce18" office:value-type="string" calcext:value-type="string">
            <text:p>Essais d'explication sur l'évolution de la population de Kerlouan d'après le graphique paru dans le 1er bulleti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89-04-01" calcext:value-type="date" table:number-columns-spanned="1" table:number-rows-spanned="7">
            <text:p>avr.-89</text:p>
          </table:table-cell>
          <table:table-cell table:style-name="ce61" office:value-type="string" calcext:value-type="string" table:number-columns-spanned="1" table:number-rows-spanned="7">
            <text:p>n° 5</text:p>
          </table:table-cell>
          <table:table-cell table:style-name="ce18" office:value-type="string" calcext:value-type="string">
            <text:p>Les Maires de Kerloua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ur l'origine du mot "Pagan" et les surnoms kerlouanais « Cahiers de l'Iroise » 11/12/ 1985</text:p>
          </table:table-cell>
          <table:table-cell table:style-name="ce27" office:value-type="string" calcext:value-type="string">
            <text:p>Claude et Danièle Le Me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Kerlouan sous la Terreur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érosions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20" office:value-type="string" calcext:value-type="string">
            <text:p>A la découverte de quelques personnalités kerlouanaises - Gabriel Prigent « Cahiers de l'Iroise » 01 1972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on village à l' heure allemande (souvenirs d'un secrétaire de mairie 1940 - 1945)</text:p>
          </table:table-cell>
          <table:table-cell table:style-name="ce27" office:value-type="string" calcext:value-type="string">
            <text:p>Jean-François Falc’hu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Kerlouan il y a 33 ans. Hekleo janvier 1966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89-06-01" calcext:value-type="date" table:number-columns-spanned="1" table:number-rows-spanned="4">
            <text:p>juin-89</text:p>
          </table:table-cell>
          <table:table-cell table:style-name="ce1" office:value-type="string" calcext:value-type="string" table:number-columns-spanned="1" table:number-rows-spanned="4">
            <text:p>n° 6</text:p>
          </table:table-cell>
          <table:table-cell table:style-name="ce19" office:value-type="string" calcext:value-type="string">
            <text:p>L'église et l'état français pendant et après la révolutio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9" office:value-type="string" calcext:value-type="string">
            <text:p>Comment on vivait à Kerlouan au début du XXème siècle</text:p>
          </table:table-cell>
          <table:table-cell table:style-name="ce29" office:value-type="string" calcext:value-type="string">
            <text:p>Ogée, Ferrand, François Mén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9" office:value-type="string" calcext:value-type="string">
            <text:p>Recueil des actes administratifs de la Préfecture du Finistère</text:p>
          </table:table-cell>
          <table:table-cell table:style-name="ce30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9" office:value-type="string" calcext:value-type="string">
            <text:p>Tombes et cimetières</text:p>
          </table:table-cell>
          <table:table-cell table:style-name="ce30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89-08-01" calcext:value-type="date" table:number-columns-spanned="1" table:number-rows-spanned="4">
            <text:p>août-89</text:p>
          </table:table-cell>
          <table:table-cell table:style-name="ce61" office:value-type="string" calcext:value-type="string" table:number-columns-spanned="1" table:number-rows-spanned="4">
            <text:p>n° 7</text:p>
          </table:table-cell>
          <table:table-cell table:style-name="ce18" office:value-type="string" calcext:value-type="string">
            <text:p>Comment Kerlouan a raté le train… une gare à Kerlouan ???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défense côtièr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goém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enhirs et stèles christianisé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89-11-01" calcext:value-type="date" table:number-columns-spanned="1" table:number-rows-spanned="5">
            <text:p>nov.-89</text:p>
          </table:table-cell>
          <table:table-cell table:style-name="ce1" office:value-type="string" calcext:value-type="string" table:number-columns-spanned="1" table:number-rows-spanned="5">
            <text:p>n° 8</text:p>
          </table:table-cell>
          <table:table-cell table:style-name="ce19" office:value-type="string" calcext:value-type="string">
            <text:p>A la recherche des anciens costumes de Kerlouan et de sa rég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costumes de Kerlouan par Lalaiss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Tout ceci s'est passé en Bretagne</text:p>
          </table:table-cell>
          <table:table-cell table:style-name="ce27" office:value-type="string" calcext:value-type="string">
            <text:p>Adrien Mil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Quelques familles nobles à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0-01-01" calcext:value-type="date" table:number-columns-spanned="1" table:number-rows-spanned="6">
            <text:p>janv.-90</text:p>
          </table:table-cell>
          <table:table-cell table:style-name="ce61" office:value-type="string" calcext:value-type="string" table:number-columns-spanned="1" table:number-rows-spanned="6">
            <text:p>n° 9</text:p>
          </table:table-cell>
          <table:table-cell table:style-name="ce18" office:value-type="string" calcext:value-type="string">
            <text:p>Est-ce l'origine du Kalaboussen ?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Kalaboussen du Pays Pag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légende du chevalier Bran : extrait du Barzaz Breiz</text:p>
          </table:table-cell>
          <table:table-cell table:style-name="ce27" office:value-type="string" calcext:value-type="string">
            <text:p>Hersart de la Villemarqué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Extrait de la carte marine 964 du SHOM "Des roches de Porsal à Pontusval" 1838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monuments de Kerlouan - l'église St Brévalaire</text:p>
          </table:table-cell>
          <table:table-cell table:style-name="ce27" office:value-type="string" calcext:value-type="string">
            <text:p>Yves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20" office:value-type="string" calcext:value-type="string">
            <text:p>Deux voyageurs visitent la Bretagne en 1840 et 1841 : d’après Villerme et Benoiston de Chateauneuf</text:p>
          </table:table-cell>
          <table:table-cell table:style-name="ce27" office:value-type="string" calcext:value-type="string">
            <text:p>Fanch Elegoë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0-03-01" calcext:value-type="date" table:number-columns-spanned="1" table:number-rows-spanned="6">
            <text:p>mars-90</text:p>
          </table:table-cell>
          <table:table-cell table:style-name="ce1" office:value-type="string" calcext:value-type="string" table:number-columns-spanned="1" table:number-rows-spanned="6">
            <text:p>n° 10</text:p>
          </table:table-cell>
          <table:table-cell table:style-name="ce19" office:value-type="string" calcext:value-type="string">
            <text:p>Le clergé de Kerlouan (1535 - 1969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Histoire de la Compagnie Parisienne des Pêcheries : le Vivier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Clochers foudroyés, clochers qui tuent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Quelques arrêts de règlement du Parlement de Bretagne concernant les paroiss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Conférence de Monsieur Fons de Kort sur Meneham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0-06-01" calcext:value-type="date">
            <text:p>juin-90</text:p>
          </table:table-cell>
          <table:table-cell table:style-name="ce61" office:value-type="string" calcext:value-type="string">
            <text:p>n° 11</text:p>
          </table:table-cell>
          <table:table-cell table:style-name="ce18" office:value-type="string" calcext:value-type="string">
            <text:p>Chapelle St Gwenal : histoire de St Gwenal, historique de la reconstruction de la chapell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1990-07-01" calcext:value-type="date" table:number-columns-spanned="1" table:number-rows-spanned="10">
            <text:p>juil.-90</text:p>
          </table:table-cell>
          <table:table-cell table:style-name="ce1" office:value-type="string" calcext:value-type="string" table:number-columns-spanned="1" table:number-rows-spanned="10">
            <text:p>n° 12</text:p>
          </table:table-cell>
          <table:table-cell table:style-name="ce19" office:value-type="string" calcext:value-type="string">
            <text:p>Arrivée des moines bretons en Armoriqu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Les monuments religieux : la chapelle St Egarec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L'agriculture dans le Lé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Journée de l'Environnement à Keremma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Le voyage de noces d'Edouard Branly (1882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Le calendrier celtique</text:p>
          </table:table-cell>
          <table:table-cell table:style-name="ce27" office:value-type="string" calcext:value-type="string">
            <text:p>H. Huber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"/>
          <table:table-cell table:style-name="ce19" office:value-type="string" calcext:value-type="string">
            <text:p>Luduennig : maladies et remèdes de chez nous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Les érosion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Coutumes et superstitions. Extrait de « St Meen …. »</text:p>
          </table:table-cell>
          <table:table-cell table:style-name="ce27" office:value-type="string" calcext:value-type="string">
            <text:p>Louis Elegoë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"/>
          <table:table-cell table:style-name="ce19" office:value-type="string" calcext:value-type="string">
            <text:p>Fontaines sacrées… et autres : Creac’h Guennou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0-11-01" calcext:value-type="date" table:number-columns-spanned="1" table:number-rows-spanned="6">
            <text:p>nov.-90</text:p>
          </table:table-cell>
          <table:table-cell table:style-name="ce61" office:value-type="string" calcext:value-type="string" table:number-columns-spanned="1" table:number-rows-spanned="6">
            <text:p>n° 13</text:p>
          </table:table-cell>
          <table:table-cell table:style-name="ce18" office:value-type="string" calcext:value-type="string">
            <text:p>Les tisserands et l'industrie du lin dans le Lé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'industrie du lin à Kerlouan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'agriculture à Kerlouan depuis la dernière guerre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mpte rendu de l'assemblée générale du 24 août 1990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20" office:value-type="string" calcext:value-type="string">
            <text:p>Carte de Kerlouan (situation des endroits et monuments remarquables avec référence aux articles parus)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Celtes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1-02-01" calcext:value-type="date" table:number-columns-spanned="1" table:number-rows-spanned="5">
            <text:p>févr.-91</text:p>
          </table:table-cell>
          <table:table-cell table:style-name="ce1" office:value-type="string" calcext:value-type="string" table:number-columns-spanned="1" table:number-rows-spanned="5">
            <text:p>n° 14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Bulldozer sur la dune de Neiz-Vran</text:p>
          </table:table-cell>
          <table:table-cell table:style-name="ce27" office:value-type="string" calcext:value-type="string">
            <text:p>C. Grandmontagn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Pays Pagan : la vie humaine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9" office:value-type="string" calcext:value-type="string">
            <text:p>Luduennig : le retour au pays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agan – I</text:p>
          </table:table-cell>
          <table:table-cell table:style-name="ce27" office:value-type="string" calcext:value-type="string">
            <text:p>Alain Ferr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1-06-01" calcext:value-type="date" table:number-columns-spanned="1" table:number-rows-spanned="6">
            <text:p>juin-91</text:p>
          </table:table-cell>
          <table:table-cell table:style-name="ce61" office:value-type="string" calcext:value-type="string" table:number-columns-spanned="1" table:number-rows-spanned="6">
            <text:p>n° 15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es écoles de Kerlouan</text:p>
          </table:table-cell>
          <table:table-cell table:style-name="ce28" office:value-type="string" calcext:value-type="string">
            <text:p>Jean-Jacques Baley. 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uduennig : mariage, le bazvalan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Pays Pagan : évolution démographique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agan – II</text:p>
          </table:table-cell>
          <table:table-cell table:style-name="ce27" office:value-type="string" calcext:value-type="string">
            <text:p>Alain Ferr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Promenade pédestre : circuit de St Sauveur. </text:p>
          </table:table-cell>
          <table:table-cell table:style-name="ce31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1-08-01" calcext:value-type="date" table:number-columns-spanned="1" table:number-rows-spanned="4">
            <text:p>août-91</text:p>
          </table:table-cell>
          <table:table-cell table:style-name="ce1" office:value-type="string" calcext:value-type="string" table:number-columns-spanned="1" table:number-rows-spanned="4">
            <text:p>n° 16</text:p>
          </table:table-cell>
          <table:table-cell table:style-name="ce19" office:value-type="string" calcext:value-type="string">
            <text:p>Plantes des dunes</text:p>
          </table:table-cell>
          <table:table-cell table:style-name="ce27" office:value-type="string" calcext:value-type="string">
            <text:p>Denise Bosshard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agan – III</text:p>
          </table:table-cell>
          <table:table-cell table:style-name="ce27" office:value-type="string" calcext:value-type="string">
            <text:p>Alain Ferr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7">
          <table:covered-table-cell table:style-name="ce3"/>
          <table:covered-table-cell table:style-name="ce1"/>
          <table:table-cell table:style-name="ce19" office:value-type="string" calcext:value-type="string">
            <text:p>L'école communale des garçons – I</text:p>
          </table:table-cell>
          <table:table-cell table:style-name="ce27" office:value-type="string" calcext:value-type="string">
            <text:p>Jean-Jacques Baley. 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Oiseaux de Kerlouan – I</text:p>
          </table:table-cell>
          <table:table-cell table:style-name="ce27" office:value-type="string" calcext:value-type="string">
            <text:p>Jean-Pierre Annezo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1-12-01" calcext:value-type="date" table:number-columns-spanned="1" table:number-rows-spanned="5">
            <text:p>déc.-91</text:p>
          </table:table-cell>
          <table:table-cell table:style-name="ce61" office:value-type="string" calcext:value-type="string" table:number-columns-spanned="1" table:number-rows-spanned="5">
            <text:p>n° 17</text:p>
          </table:table-cell>
          <table:table-cell table:style-name="ce18" office:value-type="string" calcext:value-type="string">
            <text:p>Compte rendu de l'assemblée générale <text:s/>du 23 août 1991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'école communale des garçons – II</text:p>
          </table:table-cell>
          <table:table-cell table:style-name="ce29" office:value-type="string" calcext:value-type="string">
            <text:p>Jean-Jacques Baley - 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mouvements de population et l'état sanitaire dans le Pays Pagan avant 1952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Oiseaux de Kerlouan – II</text:p>
          </table:table-cell>
          <table:table-cell table:style-name="ce27" office:value-type="string" calcext:value-type="string">
            <text:p>Jean-Pierre Annezo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agan – IV</text:p>
          </table:table-cell>
          <table:table-cell table:style-name="ce27" office:value-type="string" calcext:value-type="string">
            <text:p>Alain Ferr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2-03-01" calcext:value-type="date" table:number-columns-spanned="1" table:number-rows-spanned="5">
            <text:p>mars-92</text:p>
          </table:table-cell>
          <table:table-cell table:style-name="ce1" office:value-type="string" calcext:value-type="string" table:number-columns-spanned="1" table:number-rows-spanned="5">
            <text:p>n° 18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 la découverte des épaves du Pays Pagan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naufrage de l' Horizon – I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agan – V</text:p>
          </table:table-cell>
          <table:table-cell table:style-name="ce27" office:value-type="string" calcext:value-type="string">
            <text:p>Alain Ferr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Marée verte en Pays Pagan</text:p>
          </table:table-cell>
          <table:table-cell table:style-name="ce27" office:value-type="string" calcext:value-type="string">
            <text:p>Jean-Yves Piri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1992-06-01" calcext:value-type="date" table:number-columns-spanned="1" table:number-rows-spanned="5">
            <text:p>juin-92</text:p>
          </table:table-cell>
          <table:table-cell table:style-name="ce61" office:value-type="string" calcext:value-type="string" table:number-columns-spanned="1" table:number-rows-spanned="5">
            <text:p>n° 19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'Habitat rural dans le Pays Pagan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Promenade sur les hauteurs de Kerlouan : Kelorn, dolmen, fontaine de Pen ar Pont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Oiseaux de Kerlouan – III</text:p>
          </table:table-cell>
          <table:table-cell table:style-name="ce27" office:value-type="string" calcext:value-type="string">
            <text:p>Jean-Pierre Annezo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61"/>
          <table:table-cell table:style-name="ce18" office:value-type="string" calcext:value-type="string">
            <text:p>Luduennig : on tue le cochon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2-08-01" calcext:value-type="date" table:number-columns-spanned="1" table:number-rows-spanned="4">
            <text:p>août-92</text:p>
          </table:table-cell>
          <table:table-cell table:style-name="ce1" office:value-type="string" calcext:value-type="string" table:number-columns-spanned="1" table:number-rows-spanned="4">
            <text:p>n° 20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chapelle St Sauveur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paysage rural dans le Pays Pagan : les champs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 propos des marées vertes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1992-12-01" calcext:value-type="date" table:number-columns-spanned="1" table:number-rows-spanned="3">
            <text:p>déc.-92</text:p>
          </table:table-cell>
          <table:table-cell table:style-name="ce61" office:value-type="string" calcext:value-type="string" table:number-columns-spanned="1" table:number-rows-spanned="3">
            <text:p>n° 21</text:p>
          </table:table-cell>
          <table:table-cell table:style-name="ce19" office:value-type="string" calcext:value-type="string">
            <text:p>Le droit de bris. Les épaves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Un jour de fête à Kerlouan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Princesse Sherloff – I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3-03-01" calcext:value-type="date" table:number-columns-spanned="1" table:number-rows-spanned="7">
            <text:p>mars-93</text:p>
          </table:table-cell>
          <table:table-cell table:style-name="ce1" office:value-type="string" calcext:value-type="string" table:number-columns-spanned="1" table:number-rows-spanned="7">
            <text:p>n° 22</text:p>
          </table:table-cell>
          <table:table-cell table:style-name="ce18" office:value-type="string" calcext:value-type="string">
            <text:p>Assemblée générale d' août 1992</text:p>
          </table:table-cell>
          <table:table-cell table:style-name="ce27" office:value-type="string" calcext:value-type="string">
            <text:p>Luc Dré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 Pays Pagan : la protection des hommes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Protection du littoral en… 1935</text:p>
          </table:table-cell>
          <table:table-cell table:style-name="ce27" office:value-type="string" calcext:value-type="string">
            <text:p>Alain et Madela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Toponymie nautique du littoral – 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Coucou les revoici à Kerlouan : les hivernants</text:p>
          </table:table-cell>
          <table:table-cell table:style-name="ce27" office:value-type="string" calcext:value-type="string">
            <text:p>Jean-Pierre Annezo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Des oies bernaches à la Digue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Brest 92 : cap sur Brest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3-06-01" calcext:value-type="date" table:number-columns-spanned="1" table:number-rows-spanned="5">
            <text:p>juin-93</text:p>
          </table:table-cell>
          <table:table-cell table:style-name="ce61" office:value-type="string" calcext:value-type="string" table:number-columns-spanned="1" table:number-rows-spanned="5">
            <text:p>n° 23</text:p>
          </table:table-cell>
          <table:table-cell table:style-name="ce18" office:value-type="string" calcext:value-type="string">
            <text:p>Le palud de Treiz Bian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Toponymie nautique du littoral – I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laidoyer pour les insectes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'homme et la mer : le goémon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rincesse Sherloff – II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3-08-01" calcext:value-type="date" table:number-columns-spanned="1" table:number-rows-spanned="6">
            <text:p>août-93</text:p>
          </table:table-cell>
          <table:table-cell table:style-name="ce1" office:value-type="string" calcext:value-type="string" table:number-columns-spanned="1" table:number-rows-spanned="6">
            <text:p>n° 24</text:p>
          </table:table-cell>
          <table:table-cell table:style-name="ce19" office:value-type="string" calcext:value-type="string">
            <text:p>L'homme et la mer : l'inscription maritime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Toponymie nautique du littoral – II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Sachons reconnaître nos amis : les coccinelles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Que l'on est bien à Kerlouan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Sur les dunes de Kerlouan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Princesse Sherloff – III 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3-10-01" calcext:value-type="date" table:number-columns-spanned="1" table:number-rows-spanned="6">
            <text:p>oct.-93</text:p>
          </table:table-cell>
          <table:table-cell table:style-name="ce61" office:value-type="string" calcext:value-type="string" table:number-columns-spanned="1" table:number-rows-spanned="6">
            <text:p>n° 25</text:p>
          </table:table-cell>
          <table:table-cell table:style-name="ce18" office:value-type="string" calcext:value-type="string">
            <text:p>Assemblée générale annuelle de l'association : août 1993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ctivités économiques du Pays Pagan : les communications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our le bien de nos jardins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drôme. Les grèves du Vougot – Poèmes</text:p>
          </table:table-cell>
          <table:table-cell table:style-name="ce27" office:value-type="string" calcext:value-type="string">
            <text:p>Hélène Didelo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Une source d'eau douce au large des côtes du Pays Pagan ???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rincesse Sherloff : noce paysanne – IV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4-01-01" calcext:value-type="date" table:number-columns-spanned="1" table:number-rows-spanned="5">
            <text:p>janv.-94</text:p>
          </table:table-cell>
          <table:table-cell table:style-name="ce1" office:value-type="string" calcext:value-type="string" table:number-columns-spanned="1" table:number-rows-spanned="5">
            <text:p>n° 26</text:p>
          </table:table-cell>
          <table:table-cell table:style-name="ce19" office:value-type="string" calcext:value-type="string">
            <text:p>Promenade découverte sur la grève à la Digue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 Pays Pagan : le tourisme en 1953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Histoire parallèle d'un ado kerlouanais : souvenir de guerre, d’après monsieur Ségalen</text:p>
          </table:table-cell>
          <table:table-cell table:style-name="ce27" office:value-type="string" calcext:value-type="string">
            <text:p>Lionel Wat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s chemins de traverse (projet de circuit de promenade)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Sommaire des bulletins n°10 à n° 26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4-04-01" calcext:value-type="date" table:number-columns-spanned="1" table:number-rows-spanned="7">
            <text:p>avr.-94</text:p>
          </table:table-cell>
          <table:table-cell table:style-name="ce61" office:value-type="string" calcext:value-type="string" table:number-columns-spanned="1" table:number-rows-spanned="7">
            <text:p>n° 27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manoir de Kerivoas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vie rurale en Bas-Léon au 19ème siècle</text:p>
          </table:table-cell>
          <table:table-cell table:style-name="ce27" office:value-type="string" calcext:value-type="string">
            <text:p>M. Philip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jardin écologique</text:p>
          </table:table-cell>
          <table:table-cell table:style-name="ce27" office:value-type="string" calcext:value-type="string">
            <text:p>Christophe Piffetea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 Kerlouan, il y a bien longtemps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activités économiques du Pays Pagan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'archéologie à Kerlouan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4-08-01" calcext:value-type="date" table:number-columns-spanned="1" table:number-rows-spanned="2">
            <text:p>août-94</text:p>
          </table:table-cell>
          <table:table-cell table:style-name="ce1" office:value-type="string" calcext:value-type="string" table:number-columns-spanned="1" table:number-rows-spanned="2">
            <text:p>n° 28</text:p>
          </table:table-cell>
          <table:table-cell table:style-name="ce19" office:value-type="string" calcext:value-type="string">
            <text:p>Le site de Meneham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village de Meneham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4-12-01" calcext:value-type="date" table:number-columns-spanned="1" table:number-rows-spanned="8">
            <text:p>déc.-94</text:p>
          </table:table-cell>
          <table:table-cell table:style-name="ce61" office:value-type="string" calcext:value-type="string" table:number-columns-spanned="1" table:number-rows-spanned="8">
            <text:p>n° 29</text:p>
          </table:table-cell>
          <table:table-cell table:style-name="ce18" office:value-type="string" calcext:value-type="string">
            <text:p>Assemblée générale d'août 1994 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Le Pays Pagan en 1952 : les primeurs 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Skol ar Groaz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Le circuit « A Dreuz » 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Tribune libre 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Archéologie à Kerlouan - les fouilles de Kélorn </text:p>
          </table:table-cell>
          <table:table-cell table:style-name="ce27" office:value-type="string" calcext:value-type="string">
            <text:p>Pierre Leg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2"/>
          <table:table-cell table:style-name="ce18" office:value-type="string" calcext:value-type="string">
            <text:p>Retour sur l'école communale des garçons – III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ommaire bulletins n° 17 au n° 28 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5-03-01" calcext:value-type="date" table:number-columns-spanned="1" table:number-rows-spanned="6">
            <text:p>mars-95</text:p>
          </table:table-cell>
          <table:table-cell table:style-name="ce1" office:value-type="string" calcext:value-type="string" table:number-columns-spanned="1" table:number-rows-spanned="6">
            <text:p>n° 30</text:p>
          </table:table-cell>
          <table:table-cell table:style-name="ce19" office:value-type="string" calcext:value-type="string">
            <text:p>Le Pays Pagan en 1952 : la pêche 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Kerlouan et ses lieux de sépulture du 17ème siècle à nos jours</text:p>
          </table:table-cell>
          <table:table-cell table:style-name="ce27" office:value-type="string" calcext:value-type="string">
            <text:p>Albert Ug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Bataille navale au large de Kerlouan en 1944 – I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9" office:value-type="string" calcext:value-type="string">
            <text:p>Luduennig : Mamm Goz 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Bloc-not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Courrier des lecteur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5-05-01" calcext:value-type="date" table:number-columns-spanned="1" table:number-rows-spanned="8">
            <text:p>mai-95</text:p>
          </table:table-cell>
          <table:table-cell table:style-name="ce61" office:value-type="string" calcext:value-type="string" table:number-columns-spanned="1" table:number-rows-spanned="8">
            <text:p>n° 31</text:p>
          </table:table-cell>
          <table:table-cell table:style-name="ce18" office:value-type="string" calcext:value-type="string">
            <text:p>Le Pays Pagan en 1952 : l'élevage 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uduennig : <text:s/>de l'utilité du nom, prénom et surnom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uduennig : dialogue sur un mariage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ataille navale au large de Kerlouan - la fin de l' Athabaskhan – II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vrai parler breton </text:p>
          </table:table-cell>
          <table:table-cell table:style-name="ce27" office:value-type="string" calcext:value-type="string">
            <text:p>Alain et Madela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<text:span text:style-name="T1">Les archives municipales : un échouage en 1820 : « Le Désir de la paix » </text:span><text:span text:style-name="T2">des Sables d’Olonne</text:span>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Nouvelles de l'associatio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loc-notes 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5-08-01" calcext:value-type="date" table:number-columns-spanned="1" table:number-rows-spanned="10">
            <text:p>août-95</text:p>
          </table:table-cell>
          <table:table-cell table:style-name="ce1" office:value-type="string" calcext:value-type="string" table:number-columns-spanned="1" table:number-rows-spanned="10">
            <text:p>n° 32</text:p>
          </table:table-cell>
          <table:table-cell table:style-name="ce19" office:value-type="string" calcext:value-type="string">
            <text:p>Bataille navale au large de Kerlouan : sauvetage des Athabaskans III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9" office:value-type="string" calcext:value-type="string">
            <text:p>Nuit du folk et du traditionnel </text:p>
          </table:table-cell>
          <table:table-cell table:style-name="ce27" office:value-type="string" calcext:value-type="string">
            <text:p>Gilbert Labou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9" office:value-type="string" calcext:value-type="string">
            <text:p>Protection du littoral </text:p>
          </table:table-cell>
          <table:table-cell table:style-name="ce27" office:value-type="string" calcext:value-type="string">
            <text:p>Gilles de Villart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9" office:value-type="string" calcext:value-type="string">
            <text:p>Princesse Sherloff : la pêche à la fin du XIXè siècle - V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C'était Brignogan : la grande marée d'août 1918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number-columns-repeated="2" table:style-name="ce3"/>
          <table:table-cell table:style-name="ce19" office:value-type="string" calcext:value-type="string">
            <text:p>Luduennig : les matelassières </text:p>
          </table:table-cell>
          <table:table-cell table:style-name="ce29" office:value-type="string" calcext:value-type="string">
            <text:p>Geneviève et Yvonne 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Dans les archives communal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construction de l'église de Kerlouan</text:p>
          </table:table-cell>
          <table:table-cell table:style-name="ce27" office:value-type="string" calcext:value-type="string">
            <text:p>Kannadig de KERLOU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sources souterraines de Brignogan 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Extrait de « La très vieille histoire locale &gt;&gt; </text:p>
          </table:table-cell>
          <table:table-cell table:style-name="ce27" office:value-type="string" calcext:value-type="string">
            <text:p>Marius Vazeill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5-10-01" calcext:value-type="date" table:number-columns-spanned="1" table:number-rows-spanned="7">
            <text:p>oct.-95</text:p>
          </table:table-cell>
          <table:table-cell table:style-name="ce1" office:value-type="string" calcext:value-type="string" table:number-columns-spanned="1" table:number-rows-spanned="7">
            <text:p>n° 33</text:p>
          </table:table-cell>
          <table:table-cell table:style-name="ce19" office:value-type="string" calcext:value-type="string">
            <text:p>Compte-rendu de l'assemblée générale d'août 1995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Bataille navale au large de Kerlouan - sauvetage des derniers Athabaskans - IV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Princesse Sherloff : la pêche continue – VI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C'était hier à Brignogan (portraits divers)</text:p>
          </table:table-cell>
          <table:table-cell table:style-name="ce27" office:value-type="string" calcext:value-type="string">
            <text:p>Jean-Jacques Bale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Grandes eaux. Conte extrait de "Récits et contes de la côte des Légendes »</text:p>
          </table:table-cell>
          <table:table-cell table:style-name="ce27" office:value-type="string" calcext:value-type="string">
            <text:p>Edmond Souffle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 Pilawer : Carte postale ancienne. Poème</text:p>
          </table:table-cell>
          <table:table-cell table:style-name="ce27" office:value-type="string" calcext:value-type="string">
            <text:p>Régis de Trobrian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Chapeau mou (portrait)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6-01-01" calcext:value-type="date" table:number-columns-spanned="1" table:number-rows-spanned="7">
            <text:p>janv.-96</text:p>
          </table:table-cell>
          <table:table-cell table:style-name="ce1" office:value-type="string" calcext:value-type="string" table:number-columns-spanned="1" table:number-rows-spanned="7">
            <text:p>n° 34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Bataille navale au large de Kerlouan - Athabaskan : souvenirs de Kerlouanais – V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Tragique partie de pêche le 3 août 1905 – I</text:p>
          </table:table-cell>
          <table:table-cell table:style-name="ce27" office:value-type="string" calcext:value-type="string">
            <text:p>J. Ug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Morzol an Ankou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Louzou da pep klenved – I</text:p>
          </table:table-cell>
          <table:table-cell table:style-name="ce27" office:value-type="string" calcext:value-type="string">
            <text:p>Suzanne Bizouar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Menez Ham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3"/>
          <table:table-cell table:style-name="ce18" office:value-type="string" calcext:value-type="string">
            <text:p>Princesse Sherloff : de Jeannie la belle, écoutez la chanson – VII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6-04-01" calcext:value-type="date" table:number-columns-spanned="1" table:number-rows-spanned="7">
            <text:p>avr.-96</text:p>
          </table:table-cell>
          <table:table-cell table:style-name="ce1" office:value-type="string" calcext:value-type="string" table:number-columns-spanned="1" table:number-rows-spanned="7">
            <text:p>n° 35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Tragique partie de pêche le 3 août 1905 – II</text:p>
          </table:table-cell>
          <table:table-cell table:style-name="ce27" office:value-type="string" calcext:value-type="string">
            <text:p>J. Ug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ouzou da pep klenved – II</text:p>
          </table:table-cell>
          <table:table-cell table:style-name="ce27" office:value-type="string" calcext:value-type="string">
            <text:p>Suzanne Bizouar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"Tréas", côtre de Carantec</text:p>
          </table:table-cell>
          <table:table-cell table:style-name="ce27" office:value-type="string" calcext:value-type="string">
            <text:p>Pierre Bosshard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s coquelicots repousseront .. 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En étudiant l'épave de l'Horizon – II</text:p>
          </table:table-cell>
          <table:table-cell table:style-name="ce27" office:value-type="string" calcext:value-type="string">
            <text:p>Jean-Jacques Mea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"Pilleurs d'épaves"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6-07-01" calcext:value-type="date" table:number-columns-spanned="1" table:number-rows-spanned="7">
            <text:p>juil.-96</text:p>
          </table:table-cell>
          <table:table-cell table:style-name="ce1" office:value-type="string" calcext:value-type="string" table:number-columns-spanned="1" table:number-rows-spanned="7">
            <text:p>n° 36</text:p>
          </table:table-cell>
          <table:table-cell table:style-name="ce19" office:value-type="string" calcext:value-type="string">
            <text:p>Tragique partie de pêche – III</text:p>
          </table:table-cell>
          <table:table-cell table:style-name="ce27" office:value-type="string" calcext:value-type="string">
            <text:p>J. Ug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Des vertus curatives du "bon air" de Brignogan en 1930</text:p>
          </table:table-cell>
          <table:table-cell table:style-name="ce27" office:value-type="string" calcext:value-type="string">
            <text:p>Yvon Courriè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ar chemins ou l'appel des sentes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u sujet de l'Athasbaskan - courrier des lecteurs -VI</text:p>
          </table:table-cell>
          <table:table-cell table:style-name="ce27" office:value-type="string" calcext:value-type="string">
            <text:p>Pierre Soubig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rincesse Sherloff : naufrage d'un break hollandais -VIII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Terre de granit</text:p>
          </table:table-cell>
          <table:table-cell table:style-name="ce27" office:value-type="string" calcext:value-type="string">
            <text:p>Guily Joffr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Kerzenval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6-11-01" calcext:value-type="date" table:number-columns-spanned="1" table:number-rows-spanned="7">
            <text:p>nov.-96</text:p>
          </table:table-cell>
          <table:table-cell table:style-name="ce1" office:value-type="string" calcext:value-type="string" table:number-columns-spanned="1" table:number-rows-spanned="7">
            <text:p>n° 37</text:p>
          </table:table-cell>
          <table:table-cell table:style-name="ce18" office:value-type="string" calcext:value-type="string">
            <text:p>Courrier des lecteur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ssemblée générale annuelle de l'association : août 1996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Par chemins - à vos sentiers !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 menhir de Pontusval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Princesse Sherloff - le menhir de Brignogan – IX</text:p>
          </table:table-cell>
          <table:table-cell table:style-name="ce27" office:value-type="string" calcext:value-type="string">
            <text:p>Denys 0'Bry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« Marc' harit » portrait – I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s marées vertes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7-01-01" calcext:value-type="date" table:number-columns-spanned="1" table:number-rows-spanned="8">
            <text:p>janv.-97</text:p>
          </table:table-cell>
          <table:table-cell table:style-name="ce1" office:value-type="string" calcext:value-type="string" table:number-columns-spanned="1" table:number-rows-spanned="8">
            <text:p>n° 38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 travers le Cambry – I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Un message à la mer</text:p>
          </table:table-cell>
          <table:table-cell table:style-name="ce27" office:value-type="string" calcext:value-type="string">
            <text:p>Alain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voie des pionniers : sentier de randonnée de Créac’h Guennou, Pen ar Pont</text:p>
          </table:table-cell>
          <table:table-cell table:style-name="ce27" office:value-type="string" calcext:value-type="string">
            <text:p>Hervé Guezenno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flan de pioca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ioka <text:s/>Petra eo ? - extrait de "goémon et goénominers de Kerlouan et Brignogan"</text:p>
          </table:table-cell>
          <table:table-cell table:style-name="ce27" office:value-type="string" calcext:value-type="string">
            <text:p>Paul Quen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Souvenir d'un médecin de campagne</text:p>
          </table:table-cell>
          <table:table-cell table:style-name="ce27" office:value-type="string" calcext:value-type="string">
            <text:p>Yves-Joseph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jolie coiffe de Channig Fir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1997-04-01" calcext:value-type="date" table:number-columns-spanned="1" table:number-rows-spanned="6">
            <text:p>avr.-97</text:p>
          </table:table-cell>
          <table:table-cell table:style-name="ce1" office:value-type="string" calcext:value-type="string" table:number-columns-spanned="1" table:number-rows-spanned="6">
            <text:p>n° 39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A travers le Cambry – II</text:p>
          </table:table-cell>
          <table:table-cell table:style-name="ce27" office:value-type="string" calcext:value-type="string">
            <text:p>Solange d'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Meneham (la commission extra-municipale)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s secrets de l' Île aux vaches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'Athabaskan (complément) – VII</text:p>
          </table:table-cell>
          <table:table-cell table:style-name="ce27" office:value-type="string" calcext:value-type="string">
            <text:p>Gilbert Abi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Une fougère protégée à Kerlouan : annogramma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7-07-01" calcext:value-type="date" table:number-columns-spanned="1" table:number-rows-spanned="5">
            <text:p>juil.-97</text:p>
          </table:table-cell>
          <table:table-cell table:style-name="ce1" office:value-type="string" calcext:value-type="string" table:number-columns-spanned="1" table:number-rows-spanned="5">
            <text:p>n° 40</text:p>
          </table:table-cell>
          <table:table-cell table:style-name="ce19" office:value-type="string" calcext:value-type="string">
            <text:p>La nostalgie n'est plus ce qu'elle était - I (extraits)</text:p>
          </table:table-cell>
          <table:table-cell table:style-name="ce27" office:value-type="string" calcext:value-type="string">
            <text:p>André Chevrill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récolte du goémon de fond (extraits)</text:p>
          </table:table-cell>
          <table:table-cell table:style-name="ce27" office:value-type="string" calcext:value-type="string">
            <text:p>Paul Quen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Du nouveau... sur l'Horizon – III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« Marc' harit » portrait - II 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Néolithique et mégalithes - I <text:s/>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7-12-01" calcext:value-type="date" table:number-columns-spanned="1" table:number-rows-spanned="5">
            <text:p>déc.-97</text:p>
          </table:table-cell>
          <table:table-cell table:style-name="ce1" office:value-type="string" calcext:value-type="string" table:number-columns-spanned="1" table:number-rows-spanned="5">
            <text:p>n° 41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ssemblée générale du 7 août 1997 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Grenier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a nostalgie n'est plus ce qu'elle était – II (extraits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Une école d'autrefois, Skol ar Groaz - I 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4" office:value-type="date" office:date-value="1998-04-01" calcext:value-type="date" table:number-columns-spanned="1" table:number-rows-spanned="7">
            <text:p>avr.-98</text:p>
          </table:table-cell>
          <table:table-cell table:style-name="ce1" office:value-type="string" calcext:value-type="string" table:number-columns-spanned="1" table:number-rows-spanned="7">
            <text:p>n° 42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Une école d'autrefois, Skol ar Groaz – Il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Néolithique et mégalithes – II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Il faut se méfier de l'eau... même quand elle ne dort pas ! Étude sur la qualité de l’eau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Les 4 guerres d'un marin breton de Kerlouan - I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A propos de Meneham 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Des éoliennes à Kerlouan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8-06-01" calcext:value-type="date" table:number-columns-spanned="1" table:number-rows-spanned="8">
            <text:p>juin-98</text:p>
          </table:table-cell>
          <table:table-cell table:style-name="ce1" office:value-type="string" calcext:value-type="string" table:number-columns-spanned="1" table:number-rows-spanned="8">
            <text:p>n° 43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4 guerres d'un marin breton de Kerlouan - II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En 1832, Fréminville raconte…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Voix de la mer – Poème </text:p>
          </table:table-cell>
          <table:table-cell table:style-name="ce27" office:value-type="string" calcext:value-type="string">
            <text:p>Guily Joffr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21" office:value-type="string" calcext:value-type="string">
            <text:p>Opérations « Dialogues - leader » : reconquête qualité de l’eau. Bassin versant du Quillimadec <text:s/>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 encore et toujours 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Ecouter et agir ensemble</text:p>
          </table:table-cell>
          <table:table-cell table:style-name="ce27" office:value-type="string" calcext:value-type="string">
            <text:p>Suzanne Bizouar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Baleine du Léon, échouage en 1989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8-10-01" calcext:value-type="date" table:number-columns-spanned="1" table:number-rows-spanned="6">
            <text:p>oct.-98</text:p>
          </table:table-cell>
          <table:table-cell table:style-name="ce1" office:value-type="string" calcext:value-type="string" table:number-columns-spanned="1" table:number-rows-spanned="6">
            <text:p>n° 44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ssemblée générale du 18 août 1998 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4 guerres d'un marin breton de Kerlouan - III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Suivez les guides : Le Chevalier de Fréminville – I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dhérents de Environnement et Patrimoine - année 1997/1998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oème à un peintre – Poème</text:p>
          </table:table-cell>
          <table:table-cell table:style-name="ce27" office:value-type="string" calcext:value-type="string">
            <text:p>Guily Joffr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1999-01-01" calcext:value-type="date" table:number-columns-spanned="1" table:number-rows-spanned="5">
            <text:p>janv.-99</text:p>
          </table:table-cell>
          <table:table-cell table:style-name="ce61" office:value-type="string" calcext:value-type="string" table:number-columns-spanned="1" table:number-rows-spanned="5">
            <text:p>n° 45</text:p>
          </table:table-cell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Amoco Cadiz... vingt ans déjà !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Suivez les guides : Edouard Vallin - II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Un Kerlouanais honoré par la Marine Nationale : le Premier Maître L'Her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D'un enclos à l'autre : Le Grouaneg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1999-05-01" calcext:value-type="date" table:number-columns-spanned="1" table:number-rows-spanned="5">
            <text:p>mai-99</text:p>
          </table:table-cell>
          <table:table-cell table:style-name="ce1" office:value-type="string" calcext:value-type="string" table:number-columns-spanned="1" table:number-rows-spanned="5">
            <text:p>n° 46</text:p>
          </table:table-cell>
          <table:table-cell table:style-name="ce19" office:value-type="string" calcext:value-type="string">
            <text:p>Kerlouan : le Gwel'ta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Toponymie : aux origines du Léon 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D'un enclos à l'autre - II : Tremenac’h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4 guerres d'un marin breton de Kerlouan - IV 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1999-08-01" calcext:value-type="date" table:number-columns-spanned="1" table:number-rows-spanned="4">
            <text:p>août-99</text:p>
          </table:table-cell>
          <table:table-cell table:style-name="ce61" office:value-type="string" calcext:value-type="string" table:number-columns-spanned="1" table:number-rows-spanned="4">
            <text:p>n° 47</text:p>
          </table:table-cell>
          <table:table-cell table:style-name="ce18" office:value-type="string" calcext:value-type="string">
            <text:p>L’œil d'un peintre : extraits du roman « Hortensias bleus »</text:p>
          </table:table-cell>
          <table:table-cell table:style-name="ce27" office:value-type="string" calcext:value-type="string">
            <text:p>Guily Joffr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uivez les guides - III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« Marc'harit » portrait – IV </text:p>
          </table:table-cell>
          <table:table-cell table:style-name="ce27" office:value-type="string" calcext:value-type="string">
            <text:p>Madame Barjou (Lebaudy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4 guerres d'un marin breton de Kerlouan - V <text:s/>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4" office:value-type="date" office:date-value="1999-12-01" calcext:value-type="date" table:number-columns-spanned="1" table:number-rows-spanned="8">
            <text:p>déc.-99</text:p>
          </table:table-cell>
          <table:table-cell table:style-name="ce1" office:value-type="string" calcext:value-type="string" table:number-columns-spanned="1" table:number-rows-spanned="8">
            <text:p>n° 48</text:p>
          </table:table-cell>
          <table:table-cell table:style-name="ce19" office:value-type="string" calcext:value-type="string">
            <text:p>Assemblée générale du 16 août 1999 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Le flâneur –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La croix de Goaz an Divez 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A Kerlouan, la croix perdue de Goaz an Divez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Mémoire d'un menuisier en l'an 1756 : Jean-Marie Nicolas Lhostis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A propos du menhir de Pontusval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Courrier des lecteurs sur les guides </text:p>
          </table:table-cell>
          <table:table-cell table:style-name="ce27" office:value-type="string" calcext:value-type="string">
            <text:p>Jean Calv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9" office:value-type="string" calcext:value-type="string">
            <text:p>Adhérents de "Environnement et Patrimoine" - Année 1998/1999 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54" office:value-type="date" office:date-value="2000-03-01" calcext:value-type="date" table:number-columns-spanned="1" table:number-rows-spanned="6">
            <text:p>mars-00</text:p>
          </table:table-cell>
          <table:table-cell table:style-name="ce61" office:value-type="string" calcext:value-type="string" table:number-columns-spanned="1" table:number-rows-spanned="6">
            <text:p>n° 49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3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61"/>
          <table:table-cell table:style-name="ce18" office:value-type="string" calcext:value-type="string">
            <text:p>Le cheval, meilleure conquête du Pagan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61"/>
          <table:table-cell table:style-name="ce18" office:value-type="string" calcext:value-type="string">
            <text:p>Peuliou ar chap : d’après Etienne Le Goff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61"/>
          <table:table-cell table:style-name="ce18" office:value-type="string" calcext:value-type="string">
            <text:p>Au Lerret, les précieux vestiges du penity St Sezni 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61"/>
          <table:table-cell table:style-name="ce18" office:value-type="string" calcext:value-type="string">
            <text:p>Du guennec... à l'euro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61"/>
          <table:table-cell table:style-name="ce18" office:value-type="string" calcext:value-type="string">
            <text:p>Côte des légendes ou côte des pilleurs d'épaves ? D’après Ch.F. Aubert 1885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00-06-01" calcext:value-type="date" table:number-columns-spanned="1" table:number-rows-spanned="9">
            <text:p>juin-00</text:p>
          </table:table-cell>
          <table:table-cell table:style-name="ce61" office:value-type="string" calcext:value-type="string" table:number-columns-spanned="1" table:number-rows-spanned="9">
            <text:p>n° 50</text:p>
          </table:table-cell>
          <table:table-cell table:style-name="ce19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Survol des 50 premiers numéros d' EPK</text:p>
          </table:table-cell>
          <table:table-cell table:style-name="ce27" office:value-type="string" calcext:value-type="string">
            <text:p>Suzanne Bizouar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L’œuf de Kimerc’h ou la marmite de géant de Meneham</text:p>
          </table:table-cell>
          <table:table-cell table:style-name="ce27" office:value-type="string" calcext:value-type="string">
            <text:p>André Louche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3/4 de siècle : Fanch Habasque se souvient</text:p>
          </table:table-cell>
          <table:table-cell table:style-name="ce27" office:value-type="string" calcext:value-type="string">
            <text:p>Marie-Aude Tille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Anciennes extractions littorales de granite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Korz = roseaux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<text:span text:style-name="T1">La Basse-Bretagne au 16ème siècle : </text:span><text:span text:style-name="T3">extraits des « Récits de voyages » d’Ambroise Paré 1543</text:span></text:p>
          </table:table-cell>
          <table:table-cell table:style-name="ce27" office:value-type="string" calcext:value-type="string">
            <text:p>Madeleine Blé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Le bassin versant du Quillimadec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Témoins vivants du Pays Pagan – La statue de La Trinité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00-11-01" calcext:value-type="date" table:number-columns-spanned="1" table:number-rows-spanned="7">
            <text:p>nov.-00</text:p>
          </table:table-cell>
          <table:table-cell table:style-name="ce61" office:value-type="string" calcext:value-type="string" table:number-columns-spanned="1" table:number-rows-spanned="7">
            <text:p>n° 51</text:p>
          </table:table-cell>
          <table:table-cell table:style-name="ce19" office:value-type="string" calcext:value-type="string">
            <text:p>Le mot du Président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Assemblée générale du 11 août 2000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Manoirs de Kerlouan – I</text:p>
          </table:table-cell>
          <table:table-cell table:style-name="ce27" office:value-type="string" calcext:value-type="string">
            <text:p>Jean-Yves Le Goff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Parfois le vert –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Mauvais rêve –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Ar zell = Regard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Adhérents de "Environnement et Patrimoine" - Année 1999/2000 <text:s/>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01-01-01" calcext:value-type="date" table:number-columns-spanned="1" table:number-rows-spanned="5">
            <text:p>janv.-01</text:p>
          </table:table-cell>
          <table:table-cell table:style-name="ce61" office:value-type="string" calcext:value-type="string" table:number-columns-spanned="1" table:number-rows-spanned="5">
            <text:p>n° 52</text:p>
          </table:table-cell>
          <table:table-cell table:style-name="ce19" office:value-type="string" calcext:value-type="string">
            <text:p>Le mot du Président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Manoirs de Kerlouan - II </text:p>
          </table:table-cell>
          <table:table-cell table:style-name="ce27" office:value-type="string" calcext:value-type="string">
            <text:p>Jean-Yves Le Goff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Le pillage et le sauvetage de L' Horizon - IV</text:p>
          </table:table-cell>
          <table:table-cell table:style-name="ce27" office:value-type="string" calcext:value-type="string">
            <text:p>Jean-Jacques Méa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Impressions... paganiz </text:p>
          </table:table-cell>
          <table:table-cell table:style-name="ce27" office:value-type="string" calcext:value-type="string">
            <text:p>M Tréant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9" office:value-type="string" calcext:value-type="string">
            <text:p>Répertoire de quelques naufrages sur la côte du Pays Pagan <text:s/></text:p>
          </table:table-cell>
          <table:table-cell table:style-name="ce27" office:value-type="string" calcext:value-type="string">
            <text:p>Jean Le Lan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1-04-01" calcext:value-type="date" table:number-columns-spanned="1" table:number-rows-spanned="9">
            <text:p>avr.-01</text:p>
          </table:table-cell>
          <table:table-cell table:style-name="ce61" office:value-type="string" calcext:value-type="string" table:number-columns-spanned="1" table:number-rows-spanned="9">
            <text:p>n° 53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romenades en Léon. Extraits</text:p>
          </table:table-cell>
          <table:table-cell table:style-name="ce27" office:value-type="string" calcext:value-type="string">
            <text:p>François Mén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Histoire au présent : Les premières élections du IIIe millénaire en Pays Pagan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assin versant du Quillimadec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2"/>
          <table:covered-table-cell table:style-name="ce61"/>
          <table:table-cell table:style-name="ce18" office:value-type="string" calcext:value-type="string">
            <text:p>Kerlouan et Plounéour-Trez : 2 églises paroissiales reconstruites au XIXe siècle. Propos sur les hommes et les pierres - I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bataille de Kerguidu. D’après Lan Inisan, éd R.Laffont – 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Trubuillou ar c’hoarziou = Les tribulations des croix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ommaire des bulletins n°29 à n°39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anoir du Noblessa, Plounéour-Trez ( Photo )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1-06-01" calcext:value-type="date" table:number-columns-spanned="1" table:number-rows-spanned="9">
            <text:p>juin-01</text:p>
          </table:table-cell>
          <table:table-cell table:style-name="ce61" office:value-type="string" calcext:value-type="string" table:number-columns-spanned="1" table:number-rows-spanned="9">
            <text:p>n° 54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rève de presse : Des alpinistes sur le clocher de l’église St Brévalair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bataille de Kerguidu . D’après <text:s/>Lan Inisan, éd R.Laffont – I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entier douanier –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2"/>
          <table:covered-table-cell table:style-name="ce61"/>
          <table:table-cell table:style-name="ce18" office:value-type="string" calcext:value-type="string">
            <text:p>Kerlouan et Plounéour-Trez : 2 églises paroissiales reconstruites au XIXe siècle . Propos sur les hommes et les pierres –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statue de Ste Anne de la chapelle du Croazou 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r wezenn dero = Le chêne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ommaire des bulletins n° 40 à n° 52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Séchage du linge sur la dune (Gouache de M. Méheut 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1-10-01" calcext:value-type="date" table:number-columns-spanned="1" table:number-rows-spanned="9">
            <text:p>oct.-01</text:p>
          </table:table-cell>
          <table:table-cell table:style-name="ce61" office:value-type="string" calcext:value-type="string" table:number-columns-spanned="1" table:number-rows-spanned="9">
            <text:p>n° 55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inq Kilomètres à pied … Le circuit du Cosquer à Brignog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mpte rendu de l’assemblée générale du 28 août 2001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u bienfait des piqûres d’abeilles …</text:p>
          </table:table-cell>
          <table:table-cell table:style-name="ce27" office:value-type="string" calcext:value-type="string">
            <text:p>Yves-Joseph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allade d’automne -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r feunteun = La fontaine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Un métier : forgeron. Discussion avec Goulven Habasque de Kerlouan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dhérents de Environnement et Patrimoine – Année 2000/2001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stume de Bretonne fin XIXè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2-01-01" calcext:value-type="date" table:number-columns-spanned="1" table:number-rows-spanned="7">
            <text:p>janv.-02</text:p>
          </table:table-cell>
          <table:table-cell table:style-name="ce61" office:value-type="string" calcext:value-type="string" table:number-columns-spanned="1" table:number-rows-spanned="7">
            <text:p>n° 56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rignogan-Plage avec un S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enfants (de chœur) et des hommes – I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Un peu d’Histoire… Déclaration du Roi donnée à Versailles le 23 avril <text:s/>1726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énergies renouvelables</text:p>
          </table:table-cell>
          <table:table-cell table:style-name="ce27" office:value-type="string" calcext:value-type="string">
            <text:p>Raymond Bod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Requiem pour un directeur : abbés René Ramon, Skol ar Groas, Pierre Péron, Skol an Aod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neven, la place. Version bleue (Esquisse par Yvonne Jean-Haffen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2-04-01" calcext:value-type="date" table:number-columns-spanned="1" table:number-rows-spanned="7">
            <text:p>avr.-02</text:p>
          </table:table-cell>
          <table:table-cell table:style-name="ce61" office:value-type="string" calcext:value-type="string" table:number-columns-spanned="1" table:number-rows-spanned="7">
            <text:p>n° 57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enfants (de chœur) et des hommes – II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naufrages, bris et échouements dans l’Ordonnance de Colbert – I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a flotte kerlouanaise en 1967</text:p>
          </table:table-cell>
          <table:table-cell table:style-name="ce29" office:value-type="string" calcext:value-type="string">
            <text:p>Marie Simon.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<text:span text:style-name="T1">L’Histoire au présent : Le vote du KGB</text:span><text:span text:style-name="T2"> (Kerlouan Guisseny Brignogan,1er tour élection présidentielle )</text:span>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stumes de fête et costumes du dimanche (cartes postales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Ernest-Pierre Guérin, imagier breton : Pardon Notre Dame du Folgoët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2-07-01" calcext:value-type="date" table:number-columns-spanned="1" table:number-rows-spanned="7">
            <text:p>juil.-02</text:p>
          </table:table-cell>
          <table:table-cell table:style-name="ce61" office:value-type="string" calcext:value-type="string" table:number-columns-spanned="1" table:number-rows-spanned="7">
            <text:p>n° 58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enfants (de chœur ) et des hommes – III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Les bateaux goémoniers</text:p>
          </table:table-cell>
          <table:table-cell table:style-name="ce29" office:value-type="string" calcext:value-type="string">
            <text:p>Joseph et Jacques Guivarch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Un relevé de la maison Salou de Meneham en avril 1989 (Extrait de courrier)</text:p>
          </table:table-cell>
          <table:table-cell table:style-name="ce27" office:value-type="string" calcext:value-type="string">
            <text:p>Jacques Henr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naufrages, bris et échouements dans l’Ordonnance <text:s/>de Colbert – II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<text:span text:style-name="T1">L’Histoire au présent (suite) : Le KGB aux mains des femmes </text:span><text:span text:style-name="T2">(Kerlouan, Guisseny, Brignogan)</text:span></text:p>
          </table:table-cell>
          <table:table-cell table:style-name="ce27" office:value-type="string" calcext:value-type="string">
            <text:p>Garrec <text:s/>Hanterva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Navigation à l’ancienne <text:s/>dans l’anse de Tressény en août 2001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2-10-01" calcext:value-type="date" table:number-columns-spanned="1" table:number-rows-spanned="7">
            <text:p>oct.-02</text:p>
          </table:table-cell>
          <table:table-cell table:style-name="ce61" office:value-type="string" calcext:value-type="string" table:number-columns-spanned="1" table:number-rows-spanned="7">
            <text:p>n° 59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mpte rendu de l’assemblée générale du 22 août 2002 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manoir du Skluz et son quartier</text:p>
          </table:table-cell>
          <table:table-cell table:style-name="ce27" office:value-type="string" calcext:value-type="string">
            <text:p>Michèle Steich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2"/>
          <table:covered-table-cell table:style-name="ce61"/>
          <table:table-cell table:style-name="ce18" office:value-type="string" calcext:value-type="string">
            <text:p>Le « K <text:s/>barré » </text:p>
          </table:table-cell>
          <table:table-cell table:style-name="ce27" office:value-type="string" calcext:value-type="string">
            <text:p>Yann Riou et C.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2"/>
          <table:covered-table-cell table:style-name="ce61"/>
          <table:table-cell table:style-name="ce18" office:value-type="string" calcext:value-type="string">
            <text:p>An Ti Ruz -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dhérents d’Environnement et Patrimoine – Année 2001/2002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« Flying Pagan » dans l’anse de Tressény , août 2002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3-01-01" calcext:value-type="date" table:number-columns-spanned="1" table:number-rows-spanned="9">
            <text:p>janv.-03</text:p>
          </table:table-cell>
          <table:table-cell table:style-name="ce61" office:value-type="string" calcext:value-type="string" table:number-columns-spanned="1" table:number-rows-spanned="9">
            <text:p>n° 60</text:p>
          </table:table-cell>
          <table:table-cell table:style-name="ce18" office:value-type="string" calcext:value-type="string">
            <text:p>Nouvelles de l’association <text:s/>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covered-table-cell table:style-name="ce2"/>
          <table:covered-table-cell table:style-name="ce61"/>
          <table:table-cell table:style-name="ce18" office:value-type="string" calcext:value-type="string">
            <text:p>L’exploitation du sable de Kerlouan entre 1940 et 1951 <text:s text:c="4"/>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église Saint Brévalair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eneham - Poème</text:p>
          </table:table-cell>
          <table:table-cell table:style-name="ce27" office:value-type="string" calcext:value-type="string">
            <text:p>Jean-Louis Grégoi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ateaux dans le bassin de la Digue fin des années 1970 (Photos )</text:p>
          </table:table-cell>
          <table:table-cell table:style-name="ce27" office:value-type="string" calcext:value-type="string">
            <text:p>Xavier et 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rao <text:s/>eo ! = C’est beau !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épave de l’Athabaskan localisée (d’après Le Télégramme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eneham vu par He Yifu , peintre chinoi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Rochers des côtes de Kerlouan (Présentation <text:s/>officielle de l’ouvrage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3-06-01" calcext:value-type="date" table:number-columns-spanned="1" table:number-rows-spanned="9">
            <text:p>juin-03</text:p>
          </table:table-cell>
          <table:table-cell table:style-name="ce61" office:value-type="string" calcext:value-type="string" table:number-columns-spanned="1" table:number-rows-spanned="9">
            <text:p>n° 61</text:p>
          </table:table-cell>
          <table:table-cell table:style-name="ce18" office:value-type="string" calcext:value-type="string">
            <text:p>Antoine Stanisière , invité d’honneur du XVIè salon de peinture de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astel Régis au fil du temps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Qui était le général Régis de Trobriand ?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r Mor = La Mer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eaux souvenirs – Poème 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croix de Kerlouan : 1 - Le Crémiou <text:s/>2 - Le Lerret 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Noëls bretons. La tempête – Contes</text:p>
          </table:table-cell>
          <table:table-cell table:style-name="ce27" office:value-type="string" calcext:value-type="string">
            <text:p>Anne Risacher-Le Ba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misère en Pays Pagan vers 1774- I</text:p>
          </table:table-cell>
          <table:table-cell table:style-name="ce27" office:value-type="string" calcext:value-type="string">
            <text:p>C. Joncour et H. Kergroac’h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rest 2002 (Aquarelle de PL Marchand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3-09-01" calcext:value-type="date" table:number-columns-spanned="1" table:number-rows-spanned="5">
            <text:p>sept.-03</text:p>
          </table:table-cell>
          <table:table-cell table:style-name="ce61" office:value-type="string" calcext:value-type="string" table:number-columns-spanned="1" table:number-rows-spanned="5">
            <text:p>n° 62</text:p>
          </table:table-cell>
          <table:table-cell table:style-name="ce18" office:value-type="string" calcext:value-type="string">
            <text:p>Compte rendu de l’assemblée générale du 19 août 2003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Retour aux sources : La préhistoire du Pays Pagan - I </text:p>
          </table:table-cell>
          <table:table-cell table:style-name="ce27" office:value-type="string" calcext:value-type="string">
            <text:p>François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misère en Pays Pagan <text:s/>vers <text:s/>1774 - II</text:p>
          </table:table-cell>
          <table:table-cell table:style-name="ce27" office:value-type="string" calcext:value-type="string">
            <text:p>C. Joncour et H. Kergroac’h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2"/>
          <table:covered-table-cell table:style-name="ce61"/>
          <table:table-cell table:style-name="ce18" office:value-type="string" calcext:value-type="string">
            <text:p>Les croix de Kerlouan : 3 – Creac’h Gouenou 4 – Porsguenval ou croix de Crémiou Rocher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2"/>
          <table:covered-table-cell table:style-name="ce61"/>
          <table:table-cell table:style-name="ce18" office:value-type="string" calcext:value-type="string">
            <text:p>Adhérents d’Environnement et Patrimoine – Année 2002/2003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3-12-01" calcext:value-type="date" table:number-columns-spanned="1" table:number-rows-spanned="7">
            <text:p>déc.-03</text:p>
          </table:table-cell>
          <table:table-cell table:style-name="ce61" office:value-type="string" calcext:value-type="string" table:number-columns-spanned="1" table:number-rows-spanned="7">
            <text:p>n° 63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ort Bunel</text:p>
          </table:table-cell>
          <table:table-cell table:style-name="ce27" office:value-type="string" calcext:value-type="string">
            <text:p>Claude Gaudilla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Retour aux sources : La préhistoire du Pays Pagan – II</text:p>
          </table:table-cell>
          <table:table-cell table:style-name="ce27" office:value-type="string" calcext:value-type="string">
            <text:p>François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écouverte des oiseaux en Pays Pagan</text:p>
          </table:table-cell>
          <table:table-cell table:style-name="ce27" office:value-type="string" calcext:value-type="string">
            <text:p>Soazig Louar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onsieur Jean-Yves Loaëc et sa jument Giralda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croix de Kerlouan : 5 – <text:s/>Le calvaire de Pen ar Méas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Restes d’allée couverte dans l’anse du Kernic, Plouescat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4-04-01" calcext:value-type="date" table:number-columns-spanned="1" table:number-rows-spanned="9">
            <text:p>avr.-04</text:p>
          </table:table-cell>
          <table:table-cell table:style-name="ce61" office:value-type="string" calcext:value-type="string" table:number-columns-spanned="1" table:number-rows-spanned="9">
            <text:p>n° 64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Yec’hed mad Père Moallic = A votre santé Père Moallic</text:p>
          </table:table-cell>
          <table:table-cell table:style-name="ce27" office:value-type="string" calcext:value-type="string">
            <text:p>Daniel Bill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croix de Kerlouan : 6 – Kergoloc <text:s/>7 – Kerhornou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2"/>
          <table:covered-table-cell table:style-name="ce61"/>
          <table:table-cell table:style-name="ce18" office:value-type="string" calcext:value-type="string">
            <text:p>Provenance des pierres utilisées dans le <text:s/>Pays Pagan et ses abords. - I <text:s/>Mégalithes et stèle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énergie électrique éolienne <text:s/>à Kerlouan de <text:s/>1942 à 1950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phare – Poème</text:p>
          </table:table-cell>
          <table:table-cell table:style-name="ce27" office:value-type="string" calcext:value-type="string">
            <text:p>Jacques Pre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Baptême tragique <text:s/>à Kerlouan le 27 juin 1960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Histoire au présent : Le vote du KGB (suite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Histoire au présent : Pierre Bihan-Poudec à la présidence de la SICA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4-10-01" calcext:value-type="date" table:number-columns-spanned="1" table:number-rows-spanned="4">
            <text:p>oct.-04</text:p>
          </table:table-cell>
          <table:table-cell table:style-name="ce61" office:value-type="string" calcext:value-type="string" table:number-columns-spanned="1" table:number-rows-spanned="4">
            <text:p>n° 65</text:p>
          </table:table-cell>
          <table:table-cell table:style-name="ce18" office:value-type="string" calcext:value-type="string">
            <text:p>Nouvelles de l'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9">
          <table:covered-table-cell table:style-name="ce2"/>
          <table:covered-table-cell table:style-name="ce61"/>
          <table:table-cell table:style-name="ce18" office:value-type="string" calcext:value-type="string">
            <text:p>Compte rendu de l'assemblée générale d'août 2004</text:p>
          </table:table-cell>
          <table:table-cell table:style-name="ce29" office:value-type="string" calcext:value-type="string">
            <text:p>Yves Choquin et 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20" office:value-type="string" calcext:value-type="string">
            <text:p>Provenance des pierres utilisées dans le Pays Pagan et ses abords. - II Croix, calvaires, églises, chapelle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iste des adhérents EPK du 16 août 2003 au 18 août 2004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4-12-01" calcext:value-type="date" table:number-columns-spanned="1" table:number-rows-spanned="9">
            <text:p>déc.-04</text:p>
          </table:table-cell>
          <table:table-cell table:style-name="ce1" office:value-type="string" calcext:value-type="string" table:number-columns-spanned="1" table:number-rows-spanned="9">
            <text:p>n° 66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Blason de Kerloua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complainte des goémoniers – Chant</text:p>
          </table:table-cell>
          <table:table-cell table:style-name="ce27" office:value-type="string" calcext:value-type="string">
            <text:p>Denez Aberno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ompte rendu de la promenade scolaire du 2 juillet <text:s/>1907 (four à goémon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fours à goémon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’usine à goémon de Karrec Hir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Kerlouan sous l’occupation – 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 : échouage d’un rorqual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, (photos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5-02-01" calcext:value-type="date" table:number-columns-spanned="1" table:number-rows-spanned="9">
            <text:p>févr.-05</text:p>
          </table:table-cell>
          <table:table-cell table:style-name="ce1" office:value-type="string" calcext:value-type="string" table:number-columns-spanned="1" table:number-rows-spanned="9">
            <text:p>n° 67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a démarche A.I.L.E. Développement Pays des Abers/Côte des Légende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ctualités : grande marée et sortie du livre de Marie Guillerm (photos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Quand Février – Poème </text:p>
          </table:table-cell>
          <table:table-cell table:style-name="ce27" office:value-type="string" calcext:value-type="string">
            <text:p>Jacques Prémel 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Surgi du chaos granitique – le Phare de Pontusval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Compte rendu de la promenade scolaire du 5 juillet 1909 (phare de Pontusval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Rencontre avec la dernière gardienne du phare de Pontusval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Kerlouan sous l’occupation – I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énéham. <text:s/>(photos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5-04-01" calcext:value-type="date" table:number-columns-spanned="1" table:number-rows-spanned="6">
            <text:p>avr.-05</text:p>
          </table:table-cell>
          <table:table-cell table:style-name="ce1" office:value-type="string" calcext:value-type="string" table:number-columns-spanned="1" table:number-rows-spanned="6">
            <text:p>n° 68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 : échouage d’un dauphin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endives à Kerlouan – I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Errances lithologiques dans les cimetières – 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Kerlouan sous l’occupation – III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, (photos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5-06-01" calcext:value-type="date" table:number-columns-spanned="1" table:number-rows-spanned="7">
            <text:p>juin-05</text:p>
          </table:table-cell>
          <table:table-cell table:style-name="ce1" office:value-type="string" calcext:value-type="string" table:number-columns-spanned="1" table:number-rows-spanned="7">
            <text:p>n° 69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ctualités 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s endives à Kerlouan – II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Errances lithologiques dans les cimetières –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Kerlouan sous l’occupation – IV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Gabelou – Poème </text:p>
          </table:table-cell>
          <table:table-cell table:style-name="ce27" office:value-type="string" calcext:value-type="string">
            <text:p>Jacques Prémel 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eneham, (photos)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5-09-01" calcext:value-type="date" table:number-columns-spanned="1" table:number-rows-spanned="6">
            <text:p>sept.-05</text:p>
          </table:table-cell>
          <table:table-cell table:style-name="ce1" office:value-type="string" calcext:value-type="string" table:number-columns-spanned="1" table:number-rows-spanned="6">
            <text:p>n° 70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 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naufrageur – Poème </text:p>
          </table:table-cell>
          <table:table-cell table:style-name="ce27" office:value-type="string" calcext:value-type="string">
            <text:p>Tristan Corbiè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Promenade botanique sur la côte de Kerlouan – I</text:p>
          </table:table-cell>
          <table:table-cell table:style-name="ce27" office:value-type="string" calcext:value-type="string">
            <text:p>Alain Géraul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fontaines – pèlerinage aux sources  - I</text:p>
          </table:table-cell>
          <table:table-cell table:style-name="ce27" office:value-type="string" calcext:value-type="string">
            <text:p>Henri-Jean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, (photos)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5-12-01" calcext:value-type="date" table:number-columns-spanned="1" table:number-rows-spanned="7">
            <text:p>déc.-05</text:p>
          </table:table-cell>
          <table:table-cell table:style-name="ce1" office:value-type="string" calcext:value-type="string" table:number-columns-spanned="1" table:number-rows-spanned="7">
            <text:p>n° 71</text:p>
          </table:table-cell>
          <table:table-cell table:style-name="ce18" office:value-type="string" calcext:value-type="string">
            <text:p>Vie de l'association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 : échouage d’un dauphin. Pose de ganivelles.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20" office:value-type="string" calcext:value-type="string">
            <text:p>Extrait du bulletin de la Société Archéologique du Finistère : sortie du livre « Croix et calvaires »</text:p>
          </table:table-cell>
          <table:table-cell table:style-name="ce27" office:value-type="string" calcext:value-type="string">
            <text:p>Tanguy Dani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Partage des eaux de Rudoloc </text:p>
          </table:table-cell>
          <table:table-cell table:style-name="ce27" office:value-type="string" calcext:value-type="string">
            <text:p>François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Promenade botanique sur la côte de Kerlouan -II</text:p>
          </table:table-cell>
          <table:table-cell table:style-name="ce27" office:value-type="string" calcext:value-type="string">
            <text:p>Alain Géraul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Fontaines - Pèlerinage aux sources – II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, (photos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6-03-01" calcext:value-type="date" table:number-columns-spanned="1" table:number-rows-spanned="6">
            <text:p>mars-06</text:p>
          </table:table-cell>
          <table:table-cell table:style-name="ce1" office:value-type="string" calcext:value-type="string" table:number-columns-spanned="1" table:number-rows-spanned="6">
            <text:p>n° 72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14 juillet 1947, en mer près de Toul Koz : naufrage du Valerio</text:p>
          </table:table-cell>
          <table:table-cell table:style-name="ce27" office:value-type="string" calcext:value-type="string">
            <text:p>Patrick Coué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carrières de Toullouarn en Guisseny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zitomates : culture de la tomate – 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, (photos)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6-06-01" calcext:value-type="date" table:number-columns-spanned="1" table:number-rows-spanned="7">
            <text:p>juin-06</text:p>
          </table:table-cell>
          <table:table-cell table:style-name="ce1" office:value-type="string" calcext:value-type="string" table:number-columns-spanned="1" table:number-rows-spanned="7">
            <text:p>n° 73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ctualité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Erril Laugier – Maître pastelliste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1"/>
          <table:table-cell table:style-name="ce18" office:value-type="string" calcext:value-type="string">
            <text:p>Chanson « Sur la grève de Kerlouan »</text:p>
          </table:table-cell>
          <table:table-cell table:style-name="ce29" office:value-type="string" calcext:value-type="string">
            <text:p>Pierre Maurice/Lucien Mer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a Milice Garde-Côte – I</text:p>
          </table:table-cell>
          <table:table-cell table:style-name="ce27" office:value-type="string" calcext:value-type="string">
            <text:p>Michel Bourl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iste des Adhérents 2005 - 2006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6-09-01" calcext:value-type="date" table:number-columns-spanned="1" table:number-rows-spanned="7">
            <text:p>sept.-06</text:p>
          </table:table-cell>
          <table:table-cell table:style-name="ce1" office:value-type="string" calcext:value-type="string" table:number-columns-spanned="1" table:number-rows-spanned="7">
            <text:p>n° 74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ompte rendu de l’Assemblée Générale du 16 août 2006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ctualité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.N.B.P : Centre Nautique de Brignogan-Plages</text:p>
          </table:table-cell>
          <table:table-cell table:style-name="ce27" office:value-type="string" calcext:value-type="string">
            <text:p>Jacques Corn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Un agave a fleuri à Kerloua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Milice Garde-Côte – II</text:p>
          </table:table-cell>
          <table:table-cell table:style-name="ce27" office:value-type="string" calcext:value-type="string">
            <text:p>Michel <text:s/>Bourl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7-03-01" calcext:value-type="date" table:number-columns-spanned="1" table:number-rows-spanned="7">
            <text:p>mars-07</text:p>
          </table:table-cell>
          <table:table-cell table:style-name="ce1" office:value-type="string" calcext:value-type="string" table:number-columns-spanned="1" table:number-rows-spanned="7">
            <text:p>n° 75</text:p>
          </table:table-cell>
          <table:table-cell table:style-name="ce18" office:value-type="string" calcext:value-type="string">
            <text:p>Nouvelles de l’association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20" office:value-type="string" calcext:value-type="string">
            <text:p>Actualités : mise en place de bancs et d’escaliers pour descendre à la plage. Protection des dun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Hommage à Guily Joffrin</text:p>
          </table:table-cell>
          <table:table-cell table:style-name="ce27" office:value-type="string" calcext:value-type="string">
            <text:p>Jean Ber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a station d’épuration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s fleurs à Kerlouan </text:p>
          </table:table-cell>
          <table:table-cell table:style-name="ce27" office:value-type="string" calcext:value-type="string">
            <text:p>Jacques V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a milice garde-côte – III</text:p>
          </table:table-cell>
          <table:table-cell table:style-name="ce27" office:value-type="string" calcext:value-type="string">
            <text:p>Michel Bourl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7-06-01" calcext:value-type="date" table:number-columns-spanned="1" table:number-rows-spanned="6">
            <text:p>juin-07</text:p>
          </table:table-cell>
          <table:table-cell table:style-name="ce1" office:value-type="string" calcext:value-type="string" table:number-columns-spanned="1" table:number-rows-spanned="6">
            <text:p>n° 76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harles Kerivel – Peintre d’honneur du salon de peintur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Vieilles pierres – vieilles dévotions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falaises mortes du Pays Pagan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bouée Aman ar Ros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7-09-01" calcext:value-type="date" table:number-columns-spanned="1" table:number-rows-spanned="6">
            <text:p>sept.-07</text:p>
          </table:table-cell>
          <table:table-cell table:style-name="ce1" office:value-type="string" calcext:value-type="string" table:number-columns-spanned="1" table:number-rows-spanned="6">
            <text:p>n° 77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ssemblée générale ordinaire du 16 août 2007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Règlement en usage à l’école communale des garçons : 1905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Entre l’art et la science – un homme de bien : Docteur Jaouen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07-12-01" calcext:value-type="date" table:number-columns-spanned="1" table:number-rows-spanned="9">
            <text:p>déc.-07</text:p>
          </table:table-cell>
          <table:table-cell table:style-name="ce61" office:value-type="string" calcext:value-type="string" table:number-columns-spanned="1" table:number-rows-spanned="9">
            <text:p>n° 78</text:p>
          </table:table-cell>
          <table:table-cell table:style-name="ce18" office:value-type="string" calcext:value-type="string">
            <text:p>Actualités ou les étrennes avant l’heure : arrivage de tabac sur les plage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Meneham de mon cœur – Poème 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es tomates suite et fin – I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20" office:value-type="string" calcext:value-type="string">
            <text:p>Compte rendu de la promenade scolaire du 23 07 1906 : étude des céréales et visite au Vivier</text:p>
          </table:table-cell>
          <table:table-cell table:style-name="ce27" office:value-type="string" calcext:value-type="string">
            <text:p>Ecoliers de Kerlou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e bénévole</text:p>
          </table:table-cell>
          <table:table-cell table:style-name="ce27" office:value-type="string" calcext:value-type="string">
            <text:p>Anonym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Brignogan-Plages, la vitesse des automobiles, …déjà (1899)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a culture des fraises à Kerlouan <text:s/>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Réhabilitation de l’étang de la Digue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8-03-01" calcext:value-type="date" table:number-columns-spanned="1" table:number-rows-spanned="7">
            <text:p>mars-08</text:p>
          </table:table-cell>
          <table:table-cell table:style-name="ce61" office:value-type="string" calcext:value-type="string" table:number-columns-spanned="1" table:number-rows-spanned="7">
            <text:p>n° 79</text:p>
          </table:table-cell>
          <table:table-cell table:style-name="ce18" office:value-type="string" calcext:value-type="string">
            <text:p>Nouvelles de l’association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lain est parti : hommage à Alain Bléa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Vauban à Brest</text:p>
          </table:table-cell>
          <table:table-cell table:style-name="ce29" office:value-type="string" calcext:value-type="string">
            <text:p>Christian Joncour. Patrick Peti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Histoires d’eau à Brignogan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fontaine du Cosquer à Brignogan</text:p>
          </table:table-cell>
          <table:table-cell table:style-name="ce27" office:value-type="string" calcext:value-type="string">
            <text:p>Jean Ber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ojen Roc’h Penméan - Légende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8-06-01" calcext:value-type="date" table:number-columns-spanned="1" table:number-rows-spanned="8">
            <text:p>juin-08</text:p>
          </table:table-cell>
          <table:table-cell table:style-name="ce1" office:value-type="string" calcext:value-type="string" table:number-columns-spanned="1" table:number-rows-spanned="8">
            <text:p>n° 80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peintre d’honneur (par lui-même)</text:p>
          </table:table-cell>
          <table:table-cell table:style-name="ce27" office:value-type="string" calcext:value-type="string">
            <text:p>Jacques Herné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Où en est le Quillimadec ?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Du côté des microgranite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salade du bord de mer 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iste des adhérents 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Sortie botanique avec Alain Gérault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4" office:value-type="date" office:date-value="2008-09-01" calcext:value-type="date" table:number-columns-spanned="1" table:number-rows-spanned="9">
            <text:p>sept.-08</text:p>
          </table:table-cell>
          <table:table-cell table:style-name="ce1" office:value-type="string" calcext:value-type="string" table:number-columns-spanned="1" table:number-rows-spanned="9">
            <text:p>n° 81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Compte rendu de l’assemblée Générale du 18 août 2008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Les lavandières de la nuit : Souvestre (écrivain) et Yan’Dargent (peintre)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La Digue : panneaux d’information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Naufrage au large de l’Île Vierge : Le Roch et Marie – 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Les nouveaux résidents : les phoque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Feunteun ha chapel = Fontaine et chapelle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5"/>
          <table:covered-table-cell table:style-name="ce1"/>
          <table:table-cell table:style-name="ce18" office:value-type="string" calcext:value-type="string">
            <text:p>Meneham <text:s/>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5"/>
          <table:covered-table-cell table:style-name="ce1"/>
          <table:table-cell table:style-name="ce18" office:value-type="string" calcext:value-type="string">
            <text:p>Patrimoine : Costume de femme en damas de soie. Brignogan.1920 Hôtel des ventes Douarnenez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8-12-01" calcext:value-type="date" table:number-columns-spanned="1" table:number-rows-spanned="8">
            <text:p>déc.-08</text:p>
          </table:table-cell>
          <table:table-cell table:style-name="ce1" office:value-type="string" calcext:value-type="string" table:number-columns-spanned="1" table:number-rows-spanned="8">
            <text:p>n° 82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Naufrage au large de l’Île Vierge : Le Roch &amp; Marie – I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sémaphore de Brignogan – étude lithologique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Paganiz. Extraits du livre « Le Léon histoire et géographie contemporaine »</text:p>
          </table:table-cell>
          <table:table-cell table:style-name="ce27" office:value-type="string" calcext:value-type="string">
            <text:p>Louis Ellégoë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Origine de Keremma </text:p>
          </table:table-cell>
          <table:table-cell table:style-name="ce27" office:value-type="string" calcext:value-type="string">
            <text:p>Jacques Roussea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uriosité – plat HB Quimper vendu à l’hôtel des ventes Morlaix. (photo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iorzou = Jardins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eneham <text:s/>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09-03-01" calcext:value-type="date" table:number-columns-spanned="1" table:number-rows-spanned="9">
            <text:p>mars-09</text:p>
          </table:table-cell>
          <table:table-cell table:style-name="ce1" office:value-type="string" calcext:value-type="string" table:number-columns-spanned="1" table:number-rows-spanned="9">
            <text:p>n° 83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Note de visite de terrain : Kerlouan, découverte d’une pierre tombale sur la plage </text:p>
          </table:table-cell>
          <table:table-cell table:style-name="ce27" office:value-type="string" calcext:value-type="string">
            <text:p>Ronan Pérenn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Clin d’œil à l’histoire : Imbroglio juridique au palus de Tregueiller en Plounéour-Trez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Clin d’œil à l’histoire : Vente de l’ancien corps de garde des douanes à Pontusval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Compte rendu de promenade scolaire du 12 juin 1908 (moulin à vent)</text:p>
          </table:table-cell>
          <table:table-cell table:style-name="ce27" office:value-type="string" calcext:value-type="string">
            <text:p>Ecole de Kerlou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Poème </text:p>
          </table:table-cell>
          <table:table-cell table:style-name="ce27" office:value-type="string" calcext:value-type="string">
            <text:p>Bénédicte Féa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Chanson de Théodore Botrel illustrée par Hamonic : les guetteurs d’épaves</text:p>
          </table:table-cell>
          <table:table-cell table:style-name="ce27" office:value-type="string" calcext:value-type="string">
            <text:p>Théodore Botrel/Hamon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s tribulations de Jean-Marie Yven, administrateur de la Marine </text:p>
          </table:table-cell>
          <table:table-cell table:style-name="ce27" office:value-type="string" calcext:value-type="string">
            <text:p>J.P. Ir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eneham <text:s/>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09-06-01" calcext:value-type="date" table:number-columns-spanned="1" table:number-rows-spanned="10">
            <text:p>juin-09</text:p>
          </table:table-cell>
          <table:table-cell table:style-name="ce1" office:value-type="string" calcext:value-type="string" table:number-columns-spanned="1" table:number-rows-spanned="10">
            <text:p>n° 84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ibrairie "Pays des Abers et de la côte des Légendes : un pays à découvrir"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Salon de peinture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Jean Ogor : paysan goémonier et syndicaliste</text:p>
          </table:table-cell>
          <table:table-cell table:style-name="ce27" office:value-type="string" calcext:value-type="string">
            <text:p>Valentine Le Por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digue de Keremma (ou de Lannevez ou Rousseau) </text:p>
          </table:table-cell>
          <table:table-cell table:style-name="ce27" office:value-type="string" calcext:value-type="string">
            <text:p>Joël Roussea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’Abbaye des Anges à Landéda – 500 ans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cordage du souchet en pays de Kerlouan</text:p>
          </table:table-cell>
          <table:table-cell table:style-name="ce27" office:value-type="string" calcext:value-type="string">
            <text:p>Pierre Geffr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Yan’ DARGENT et WALT DISNEY : même combat, même dessin</text:p>
          </table:table-cell>
          <table:table-cell table:style-name="ce27" office:value-type="string" calcext:value-type="string">
            <text:p>Joël Roussea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vélelles 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8" office:value-type="string" calcext:value-type="string">
            <text:p>Le menhir du Theven </text:p>
          </table:table-cell>
          <table:table-cell table:style-name="ce29" office:value-type="string" calcext:value-type="string">
            <text:p>Yohann Sparfel. 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09-09-01" calcext:value-type="date" table:number-columns-spanned="1" table:number-rows-spanned="7">
            <text:p>sept.-09</text:p>
          </table:table-cell>
          <table:table-cell table:style-name="ce61" office:value-type="string" calcext:value-type="string" table:number-columns-spanned="1" table:number-rows-spanned="7">
            <text:p>n° 85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ompte rendu de l’assemblée Générale 2009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’Abbaye Notre Dame des Anges à Landéda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Clin d’œil à l’histoire : extraction de sable dans l’anse de Goulven en 1840. Banc ou dune ?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Patrimoine de Kerlouan : La fontaine de Saint Sauveur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oubliés de l’Île Tromelin – D’après le roman d’Irène Frain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2"/>
          <table:covered-table-cell table:style-name="ce61"/>
          <table:table-cell table:style-name="ce18" office:value-type="string" calcext:value-type="string">
            <text:p>Dune – Poème </text:p>
          </table:table-cell>
          <table:table-cell table:style-name="ce28" office:value-type="string" calcext:value-type="string">
            <text:p><text:span text:style-name="T11">Criste Marine</text:span><text:span text:style-name="T12"> (Bénédicte Féat)</text:span>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09-12-01" calcext:value-type="date" table:number-columns-spanned="1" table:number-rows-spanned="7">
            <text:p>déc.-09</text:p>
          </table:table-cell>
          <table:table-cell table:style-name="ce61" office:value-type="string" calcext:value-type="string" table:number-columns-spanned="1" table:number-rows-spanned="7">
            <text:p>n° 86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ibrairie : Echos d’un passé Breton. Yves Elégoët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a légende de Gabriel le tueur de rats. - I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D’un clocher à l’autre : de Kerlouan à Lambézellec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3"/>
          <table:covered-table-cell table:style-name="ce61"/>
          <table:table-cell table:style-name="ce18" office:value-type="string" calcext:value-type="string">
            <text:p>Clin d’œil à l’histoire : l' endiguement des marais littoraux présente-t-il un intérêt économique ? Eclairage par un exemple en baie de Goulven vers le milieu du XIXème siècle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Oc’h obert Hent = En faisant route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Patrimoine : chapeau breton - hôtel des ventes Morlaix. (photo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10-03-01" calcext:value-type="date" table:number-columns-spanned="1" table:number-rows-spanned="5">
            <text:p>mars-10</text:p>
          </table:table-cell>
          <table:table-cell table:style-name="ce1" office:value-type="string" calcext:value-type="string" table:number-columns-spanned="1" table:number-rows-spanned="5">
            <text:p>n° 87</text:p>
          </table:table-cell>
          <table:table-cell table:style-name="ce19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a légende de Gabriel le tueur de rats. – II 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s Kerlouanais en fête</text:p>
          </table:table-cell>
          <table:table-cell table:style-name="ce27" office:value-type="string" calcext:value-type="string">
            <text:p>Albert Cavare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Les différents niveaux de la mer visibles à Kerlouan</text:p>
          </table:table-cell>
          <table:table-cell table:style-name="ce27" office:value-type="string" calcext:value-type="string">
            <text:p><text:span text:style-name="T13">Xavier Jaouen </text:span><text:span text:style-name="T14">et élèves Kerichen</text:span>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9" office:value-type="string" calcext:value-type="string">
            <text:p>Poème – Renaissance </text:p>
          </table:table-cell>
          <table:table-cell table:style-name="ce27" office:value-type="string" calcext:value-type="string">
            <text:p>Jacques Pré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0-06-01" calcext:value-type="date" table:number-columns-spanned="1" table:number-rows-spanned="5">
            <text:p>juin-10</text:p>
          </table:table-cell>
          <table:table-cell table:style-name="ce1" office:value-type="string" calcext:value-type="string" table:number-columns-spanned="1" table:number-rows-spanned="5">
            <text:p>n° 88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pilotes des côtes de la Manche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Des naufrages, bris et échouements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Naguère… problèmes de voirie dans le Pays Pagan et ses abords -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terreur oubliée : le typhus à Brest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table-cell table:style-name="ce2" office:value-type="date" office:date-value="2010-09-01" calcext:value-type="date" table:number-columns-spanned="1" table:number-rows-spanned="8">
            <text:p>sept.-10</text:p>
          </table:table-cell>
          <table:table-cell table:style-name="ce61" office:value-type="string" calcext:value-type="string" table:number-columns-spanned="1" table:number-rows-spanned="8">
            <text:p>n° 89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ssemblée Générale du 16 août 2010 – compte rendu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Vattier d’Ambroyse : descriptions des côtes du Pays Pagan – 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a croix penchée – Poème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Naguère… Problèmes de voirie dans le Pays Pagan et ses abords -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oiseleurs de la nuit 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Environnement : protection des dune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11" office:value-type="date" office:date-value="2010-12-01" calcext:value-type="date" table:number-columns-spanned="1" table:number-rows-spanned="6">
            <text:p>déc.-10</text:p>
          </table:table-cell>
          <table:table-cell table:style-name="ce61" office:value-type="string" calcext:value-type="string" table:number-columns-spanned="1" table:number-rows-spanned="6">
            <text:p>n° 90</text:p>
          </table:table-cell>
          <table:table-cell table:style-name="ce18" office:value-type="string" calcext:value-type="string">
            <text:p>Librairie : « Le Kersanton, une pierre bretonne »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e courrier au fil du temp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Les Chroniques de Kerplouc sur Quillimadec – Requiem pour un lavoir <text:s/>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Petit patrimoine de notre environnement – La fontaine souterraine de Kervizouarn 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Au Curnic en Guisseny avec Emile Souvestre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61"/>
          <table:table-cell table:style-name="ce18" office:value-type="string" calcext:value-type="string">
            <text:p>Goanv = <text:s/>Hiver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4">
          <table:table-cell table:style-name="ce2" office:value-type="date" office:date-value="2011-03-01" calcext:value-type="date" table:number-columns-spanned="1" table:number-rows-spanned="7">
            <text:p>mars-11</text:p>
          </table:table-cell>
          <table:table-cell table:style-name="ce61" office:value-type="string" calcext:value-type="string" table:number-columns-spanned="1" table:number-rows-spanned="7">
            <text:p>n° 91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littoral de la France – Vattier <text:s/>1882 – <text:s/>Côtes du <text:s/>pays païen – I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A propos de Pontusval – 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 <text:s/>syndrome du paradis perdu <text:s/>ou sœur Michèle <text:s/>terrassant le démon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Histoire … de grèves 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Les ormeaux sont au fond = an ourmel zo e font </text:p>
          </table:table-cell>
          <table:table-cell table:style-name="ce27" office:value-type="string" calcext:value-type="string">
            <text:p>Yvon le 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61"/>
          <table:table-cell table:style-name="ce18" office:value-type="string" calcext:value-type="string">
            <text:p>Des os et des hommes – de Koenigsmark à Kerlouan </text:p>
          </table:table-cell>
          <table:table-cell table:style-name="ce27" office:value-type="string" calcext:value-type="string">
            <text:p>Henri-Jean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1-06-01" calcext:value-type="date" table:number-columns-spanned="1" table:number-rows-spanned="8">
            <text:p>juin-11</text:p>
          </table:table-cell>
          <table:table-cell table:style-name="ce1" office:value-type="string" calcext:value-type="string" table:number-columns-spanned="1" table:number-rows-spanned="8">
            <text:p>n° 92</text:p>
          </table:table-cell>
          <table:table-cell table:style-name="ce19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Kersalvator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Une statue venue de la mer : St François d’Assises à Notre Dame des Anges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Salon de peinture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A propos de Pontusval –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Folgoët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Devise des Pagan et lithographie de Lalaisse</text:p>
          </table:table-cell>
          <table:table-cell table:style-name="ce2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our laver les gamelles 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2" office:value-type="date" office:date-value="2011-09-01" calcext:value-type="date" table:number-columns-spanned="1" table:number-rows-spanned="7">
            <text:p>sept.-11</text:p>
          </table:table-cell>
          <table:table-cell table:style-name="ce1" office:value-type="string" calcext:value-type="string" table:number-columns-spanned="1" table:number-rows-spanned="7">
            <text:p>n° 93</text:p>
          </table:table-cell>
          <table:table-cell table:style-name="ce18" office:value-type="string" calcext:value-type="string">
            <text:p>Le mot du Président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Madeleine Bléas (hommage)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ssemblée générale <text:s/>du 16 août 2011 – compte rendu 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Les quatre saisons au lavoir – 1952-1962 : le lavoir en hiver <text:s/>- I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A propos de Pontusval – I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Histoire d’un lieu-dit : Le Croazou 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2"/>
          <table:covered-table-cell table:style-name="ce1"/>
          <table:table-cell table:style-name="ce18" office:value-type="string" calcext:value-type="string">
            <text:p>Une histoire de pomme de terre. <text:s/>Vattier.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1-12-01" calcext:value-type="date" table:number-columns-spanned="1" table:number-rows-spanned="8">
            <text:p>déc.-11</text:p>
          </table:table-cell>
          <table:table-cell table:style-name="ce1" office:value-type="string" calcext:value-type="string" table:number-columns-spanned="1" table:number-rows-spanned="8">
            <text:p>n° 94</text:p>
          </table:table-cell>
          <table:table-cell table:style-name="ce19" office:value-type="string" calcext:value-type="string">
            <text:p>Le mot du Président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Hommage à Jean Le Lann 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Histoire d’un lieu-dit : Neiz-Vran 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lavoir en hiver – II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costumes bretons de Victor Lhuer (Bucarest 1876 - Paris 1951) <text:s/>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chroniques de Kerplouc sur Quillimadec : la rue du Cul Montré 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 naufrageur - poème </text:p>
          </table:table-cell>
          <table:table-cell table:style-name="ce27" office:value-type="string" calcext:value-type="string">
            <text:p>Tristan Corbiè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Patrimoine : vente aux enchères à Brest, châle imprimé de fleurs (région Lesneven)</text:p>
          </table:table-cell>
          <table:table-cell table:style-name="ce27" office:value-type="string" calcext:value-type="string">
            <text:p>Adjug'art Bres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2-03-01" calcext:value-type="date" table:number-columns-spanned="1" table:number-rows-spanned="5">
            <text:p>mars-12</text:p>
          </table:table-cell>
          <table:table-cell table:style-name="ce1" office:value-type="string" calcext:value-type="string" table:number-columns-spanned="1" table:number-rows-spanned="5">
            <text:p>n° 95</text:p>
          </table:table-cell>
          <table:table-cell table:style-name="ce19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Kerlouan – aménagement du bourg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3">
          <table:covered-table-cell table:style-name="ce3"/>
          <table:covered-table-cell table:style-name="ce1"/>
          <table:table-cell table:style-name="ce19" office:value-type="string" calcext:value-type="string">
            <text:p>Une tranche de vie de Meneham - Le retour à la terre des demoiselles Merven</text:p>
          </table:table-cell>
          <table:table-cell table:style-name="ce28" office:value-type="string" calcext:value-type="string">
            <text:p>Recueilli par Christian Joncour. Texte Patrick Brut-More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9" office:value-type="string" calcext:value-type="string">
            <text:p>Les costumes bretons de Victor Lhuer 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3"/>
          <table:covered-table-cell table:style-name="ce1"/>
          <table:table-cell table:style-name="ce18" office:value-type="string" calcext:value-type="string">
            <text:p>Naufrage de l'Indian, trois mâts anglais, dans la nuit du 9 au 10 décembre 1817, entre Plouguerneau et Kerlouan </text:p>
          </table:table-cell>
          <table:table-cell table:style-name="ce27" office:value-type="string" calcext:value-type="string">
            <text:p>Luc Dré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2-06-01" calcext:value-type="date" table:number-columns-spanned="1" table:number-rows-spanned="8">
            <text:p>juin-12</text:p>
          </table:table-cell>
          <table:table-cell table:style-name="ce1" office:value-type="string" calcext:value-type="string" table:number-columns-spanned="1" table:number-rows-spanned="8">
            <text:p>n° 96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3"/>
          <table:covered-table-cell table:style-name="ce1"/>
          <table:table-cell table:style-name="ce18" office:value-type="string" calcext:value-type="string">
            <text:p>Salon de peinture</text:p>
          </table:table-cell>
          <table:table-cell table:style-name="ce31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Kerlouan – aménagement du bourg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Mémoire de mer – nuit d’ouragan 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fenaison dans la prairie et la rentrée des foins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arnet de voyage en Bretagne de Joseph-Emile Gridel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Divers : navigation Brittany Ferrie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Environnement : les zygènes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2-09-01" calcext:value-type="date" table:number-columns-spanned="1" table:number-rows-spanned="5">
            <text:p>sept.-12</text:p>
          </table:table-cell>
          <table:table-cell table:style-name="ce1" office:value-type="string" calcext:value-type="string" table:number-columns-spanned="1" table:number-rows-spanned="5">
            <text:p>n° 97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ompte rendu de l’Assemblée Générale : 13 août 2012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Kerlouan – réaménagement du bourg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lavoir en automne</text:p>
          </table:table-cell>
          <table:table-cell table:style-name="ce27" office:value-type="string" calcext:value-type="string">
            <text:p>Alexandre Sal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hronique de Kerplouc sur Quillimadec - Le vallon de Chanteraine – I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2-12-01" calcext:value-type="date" table:number-columns-spanned="1" table:number-rows-spanned="5">
            <text:p>déc.-12</text:p>
          </table:table-cell>
          <table:table-cell table:style-name="ce1" office:value-type="string" calcext:value-type="string" table:number-columns-spanned="1" table:number-rows-spanned="5">
            <text:p>n° 98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 lierre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contes de Kerplouc sur Quillimadec – Le vallon de Chanteraine <text:s/>- II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A l’extrémité orientale de la baie de Goulven – les ports du Kernic et de Porz Gwen – 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es cygnes – Poème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1" office:value-type="date" office:date-value="2013-03-01" calcext:value-type="date" table:number-columns-spanned="1" table:number-rows-spanned="5">
            <text:p>mars-13</text:p>
          </table:table-cell>
          <table:table-cell table:style-name="ce1" office:value-type="string" calcext:value-type="string" table:number-columns-spanned="1" table:number-rows-spanned="5">
            <text:p>n° 99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La femme pilote. D’après Edouard Corbièr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Chronique de Kerplouc sur Quillimadec - Le vallon de Chanteraine – III</text:p>
          </table:table-cell>
          <table:table-cell table:style-name="ce27" office:value-type="string" calcext:value-type="string">
            <text:p>Jacques Gourhan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0">
          <table:covered-table-cell table:style-name="ce3"/>
          <table:covered-table-cell table:style-name="ce1"/>
          <table:table-cell table:style-name="ce18" office:value-type="string" calcext:value-type="string">
            <text:p>A l’extrémité orientale de la baie de Goulven, les ports de Kernic et de Porz Gwen –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3"/>
          <table:covered-table-cell table:style-name="ce1"/>
          <table:table-cell table:style-name="ce18" office:value-type="string" calcext:value-type="string">
            <text:p>Bleuniou = <text:s/>Fleurs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table-cell table:style-name="ce52" office:value-type="date" office:date-value="2013-06-01" calcext:value-type="date" table:number-columns-spanned="1" table:number-rows-spanned="7">
            <text:p>juin-13</text:p>
          </table:table-cell>
          <table:table-cell table:style-name="ce1" office:value-type="string" calcext:value-type="string" table:number-columns-spanned="1" table:number-rows-spanned="7">
            <text:p>n° 100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4"/>
          <table:table-cell table:style-name="ce74" office:value-type="string" calcext:value-type="string">
            <text:p><text:span text:style-name="T1">En juillet 1988 : parution du 1</text:span><text:span text:style-name="T4">er</text:span><text:span text:style-name="T5"> bulletin de l’association</text:span>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4"/>
          <table:table-cell table:style-name="ce74" office:value-type="string" calcext:value-type="string">
            <text:p>Salon de peinture : le peintre d’honneur JP Le Bras <text:s/>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number-columns-repeated="2" table:style-name="ce4"/>
          <table:table-cell table:style-name="ce74" office:value-type="string" calcext:value-type="string">
            <text:p>Vol Paris - Plouescat - Paris </text:p>
          </table:table-cell>
          <table:table-cell table:style-name="ce28" office:value-type="string" calcext:value-type="string">
            <text:p>Joël Rousseau. Martine Gaudilla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4"/>
          <table:table-cell table:style-name="ce23" office:value-type="string" calcext:value-type="string">
            <text:p>Kerlouan en images : le Vivier </text:p>
          </table:table-cell>
          <table:table-cell table:style-name="ce27" office:value-type="string" calcext:value-type="string">
            <text:p>Sy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4"/>
          <table:table-cell table:style-name="ce23" office:value-type="string" calcext:value-type="string">
            <text:p>Recherches sous-marines  de la DRASSM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4"/>
          <table:table-cell table:style-name="ce23" office:value-type="string" calcext:value-type="string">
            <text:p>Dirouestla = Le lierre 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3-09-01" calcext:value-type="date" table:number-columns-spanned="1" table:number-rows-spanned="4">
            <text:p>sept.-13</text:p>
          </table:table-cell>
          <table:table-cell table:style-name="ce62" office:value-type="float" office:value="101" calcext:value-type="float" table:number-columns-spanned="1" table:number-rows-spanned="4">
            <text:p>101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mpte rendu de l’assemblée générale 2013</text:p>
          </table:table-cell>
          <table:table-cell table:style-name="ce33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Indian : exposition à Meneham</text:p>
          </table:table-cell>
          <table:table-cell table:style-name="ce33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Histoire et les histoires : « l’Indian »</text:p>
          </table:table-cell>
          <table:table-cell table:style-name="ce27" office:value-type="string" calcext:value-type="string">
            <text:p>Solange d’Argœuv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3-12-01" calcext:value-type="date" table:number-columns-spanned="1" table:number-rows-spanned="7">
            <text:p>déc.-13</text:p>
          </table:table-cell>
          <table:table-cell table:style-name="ce62" office:value-type="float" office:value="102" calcext:value-type="float" table:number-columns-spanned="1" table:number-rows-spanned="7">
            <text:p>102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Bretagne - Cartoguide Shell Berre</text:p>
          </table:table-cell>
          <table:table-cell table:style-name="ce33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e que parler veut dire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flambart de Brignogan</text:p>
          </table:table-cell>
          <table:table-cell table:style-name="ce27" office:value-type="string" calcext:value-type="string">
            <text:p>Pierre-Yves Decoss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ivers – cartes postales du Pays Pagan</text:p>
          </table:table-cell>
          <table:table-cell table:style-name="ce33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Mémoire de mer : Noël en mer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u ha kerzu = Novembre et décembre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4-03-01" calcext:value-type="date" table:number-columns-spanned="1" table:number-rows-spanned="5">
            <text:p>mars-14</text:p>
          </table:table-cell>
          <table:table-cell table:style-name="ce62" office:value-type="float" office:value="103" calcext:value-type="float" table:number-columns-spanned="1" table:number-rows-spanned="5">
            <text:p>103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empêtes sur le littoral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église Ste Bernadette à Brignogan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nne de Bretagne – extrait du poème de Frédéric Le Guyader 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u safran à Kerlouan</text:p>
          </table:table-cell>
          <table:table-cell table:style-name="ce27" office:value-type="string" calcext:value-type="string">
            <text:p>Christian Joncour 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4-06-01" calcext:value-type="date" table:number-columns-spanned="1" table:number-rows-spanned="8">
            <text:p>juin-14</text:p>
          </table:table-cell>
          <table:table-cell table:style-name="ce64" office:value-type="float" office:value="104" calcext:value-type="float" table:number-columns-spanned="1" table:number-rows-spanned="8">
            <text:p>104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74" office:value-type="string" calcext:value-type="string">
            <text:p>Salon de peintur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1">
          <table:covered-table-cell table:style-name="ce4"/>
          <table:covered-table-cell table:style-name="ce13"/>
          <table:table-cell table:style-name="ce74" office:value-type="string" calcext:value-type="string">
            <text:p>La Chapelle Ste Anne, ancienne église paroissiale de Kerlouan</text:p>
          </table:table-cell>
          <table:table-cell table:style-name="ce29" office:value-type="string" calcext:value-type="string">
            <text:p>Patrick Quinard. Erwan L’H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23" office:value-type="string" calcext:value-type="string">
            <text:p>Leçon d’histoire – Poème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23" office:value-type="string" calcext:value-type="string">
            <text:p>Chevaliers et corbeau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1">
          <table:covered-table-cell table:style-name="ce4"/>
          <table:covered-table-cell table:style-name="ce13"/>
          <table:table-cell table:style-name="ce74" office:value-type="string" calcext:value-type="string" table:number-columns-spanned="1" table:number-rows-spanned="2">
            <text:p>Requiem pour les héros de la Royal Air Force.</text:p>
          </table:table-cell>
          <table:table-cell table:style-name="ce27" office:value-type="string" calcext:value-type="string">
            <text:p>Texte : René Ogo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9">
          <table:covered-table-cell table:style-name="ce4"/>
          <table:covered-table-cell table:style-name="ce13"/>
          <table:covered-table-cell table:style-name="ce74"/>
          <table:table-cell table:style-name="ce29" office:value-type="string" calcext:value-type="string">
            <text:p>Images sous-marines : Jean-Yves Havaux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74" office:value-type="string" calcext:value-type="string">
            <text:p>Kerlouan en images : le Petit Paris 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4-09-01" calcext:value-type="date" table:number-columns-spanned="1" table:number-rows-spanned="4">
            <text:p>sept.-14</text:p>
          </table:table-cell>
          <table:table-cell table:style-name="ce64" office:value-type="float" office:value="105" calcext:value-type="float" table:number-columns-spanned="1" table:number-rows-spanned="4">
            <text:p>105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74" office:value-type="string" calcext:value-type="string">
            <text:p>Compte rendu de l’Assemblée Générale : 23 août 2014</text:p>
          </table:table-cell>
          <table:table-cell table:style-name="ce27" office:value-type="string" calcext:value-type="string">
            <text:p>Philippe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3"/>
          <table:table-cell table:style-name="ce74" office:value-type="string" calcext:value-type="string">
            <text:p>La petite chapelle – Poème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3"/>
          <table:table-cell table:style-name="ce74" office:value-type="string" calcext:value-type="string">
            <text:p>Un rapport d’inspection sanitaire des goélettes de pêche bretonnes en Islande en 1911</text:p>
          </table:table-cell>
          <table:table-cell table:style-name="ce28" office:value-type="string" calcext:value-type="string">
            <text:p>C. Joncour d’après P.Y. Decoss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6" office:value-type="date" office:date-value="2014-12-01" calcext:value-type="date" table:number-columns-spanned="1" table:number-rows-spanned="4">
            <text:p>déc.-14</text:p>
          </table:table-cell>
          <table:table-cell table:style-name="ce64" office:value-type="float" office:value="106" calcext:value-type="float" table:number-columns-spanned="1" table:number-rows-spanned="4">
            <text:p>106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6"/>
          <table:covered-table-cell table:style-name="ce13"/>
          <table:table-cell table:style-name="ce74" office:value-type="string" calcext:value-type="string">
            <text:p>En scrutant les monuments du pays Pagan et de ses abord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6"/>
          <table:covered-table-cell table:style-name="ce13"/>
          <table:table-cell table:style-name="ce23" office:value-type="string" calcext:value-type="string">
            <text:p>Les roses de Noël – Conte proposé par Sylvie Gougay</text:p>
          </table:table-cell>
          <table:table-cell table:style-name="ce28" office:value-type="string" calcext:value-type="string">
            <text:p>Maurice Couallier. 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6"/>
          <table:covered-table-cell table:style-name="ce13"/>
          <table:table-cell table:style-name="ce23" office:value-type="string" calcext:value-type="string">
            <text:p>Chapelle Ste Anne, bourg de Kerlouan</text:p>
          </table:table-cell>
          <table:table-cell table:style-name="ce28" office:value-type="string" calcext:value-type="string">
            <text:p>Patrick Quinard. C.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" office:value-type="string" calcext:value-type="string" table:number-columns-spanned="1" table:number-rows-spanned="5">
            <text:p>Sep. -14</text:p>
          </table:table-cell>
          <table:table-cell table:style-name="ce64" office:value-type="float" office:value="107" calcext:value-type="float" table:number-columns-spanned="1" table:number-rows-spanned="5">
            <text:p>107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3"/>
          <table:table-cell table:style-name="ce74" office:value-type="string" calcext:value-type="string">
            <text:p>Les algues vertes – compte rendu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1">
          <table:covered-table-cell table:style-name="ce1"/>
          <table:covered-table-cell table:style-name="ce13"/>
          <table:table-cell table:style-name="ce23" office:value-type="string" calcext:value-type="string">
            <text:p>Kerlouan – Patrimoine : Kerisquillien : le colombier et les traces du manoir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3"/>
          <table:table-cell table:style-name="ce74" office:value-type="string" calcext:value-type="string">
            <text:p>La bicyclette et le salut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3"/>
          <table:table-cell table:style-name="ce74" office:value-type="string" calcext:value-type="string">
            <text:p>A la mémoire d’Armand Rousseau. De Tréflez à Brest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6" office:value-type="date" office:date-value="2015-06-01" calcext:value-type="date" table:number-columns-spanned="1" table:number-rows-spanned="4">
            <text:p>juin-15</text:p>
          </table:table-cell>
          <table:table-cell table:style-name="ce64" office:value-type="float" office:value="108" calcext:value-type="float" table:number-columns-spanned="1" table:number-rows-spanned="4">
            <text:p>108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6"/>
          <table:covered-table-cell table:style-name="ce13"/>
          <table:table-cell table:style-name="ce74" office:value-type="string" calcext:value-type="string">
            <text:p>Salon de peinture : Monsieur Desroch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6"/>
          <table:covered-table-cell table:style-name="ce13"/>
          <table:table-cell table:style-name="ce74" office:value-type="string" calcext:value-type="string">
            <text:p>Environnement : chouette hulotte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6"/>
          <table:covered-table-cell table:style-name="ce13"/>
          <table:table-cell table:style-name="ce23" office:value-type="string" calcext:value-type="string">
            <text:p>Kerisquillien</text:p>
          </table:table-cell>
          <table:table-cell table:style-name="ce29" office:value-type="string" calcext:value-type="string">
            <text:p>Katell Quidelleur / 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table-cell table:style-name="ce52" office:value-type="date" office:date-value="2015-12-01" calcext:value-type="date" table:number-columns-spanned="1" table:number-rows-spanned="4">
            <text:p>déc.-15</text:p>
          </table:table-cell>
          <table:table-cell table:style-name="ce62" office:value-type="float" office:value="109" calcext:value-type="float" table:number-columns-spanned="1" table:number-rows-spanned="4">
            <text:p>109</text:p>
          </table:table-cell>
          <table:table-cell table:style-name="ce74" office:value-type="string" calcext:value-type="string">
            <text:p>Le mot du Président</text:p>
          </table:table-cell>
          <table:table-cell table:style-name="ce74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Compte rendu de l’assemblée générale du 6 août 2015</text:p>
          </table:table-cell>
          <table:table-cell table:style-name="ce34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e climat : un sujet d’actualité</text:p>
          </table:table-cell>
          <table:table-cell table:style-name="ce74" office:value-type="string" calcext:value-type="string">
            <text:p>Michel Mull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23" office:value-type="string" calcext:value-type="string">
            <text:p>Le Sillon, la Léonarde et le mouvement rural en Bretagne <text:s/>au début du XXème siècle</text:p>
          </table:table-cell>
          <table:table-cell table:style-name="ce74" office:value-type="string" calcext:value-type="string">
            <text:p>Paul Meun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6-03-01" calcext:value-type="date" table:number-columns-spanned="1" table:number-rows-spanned="6">
            <text:p>mars-16</text:p>
          </table:table-cell>
          <table:table-cell table:style-name="ce62" office:value-type="float" office:value="110" calcext:value-type="float" table:number-columns-spanned="1" table:number-rows-spanned="6">
            <text:p>110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Un aber fossilisé : le Quillimadec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qualité de l’eau</text:p>
          </table:table-cell>
          <table:table-cell table:style-name="ce27" office:value-type="string" calcext:value-type="string">
            <text:p>Michel Muller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algues verte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7">
          <table:covered-table-cell table:style-name="ce4"/>
          <table:covered-table-cell table:style-name="ce12"/>
          <table:table-cell table:style-name="ce74" office:value-type="string" calcext:value-type="string">
            <text:p>Les rochers classés de Kerlouan</text:p>
          </table:table-cell>
          <table:table-cell table:style-name="ce27" office:value-type="string" calcext:value-type="string">
            <text:p>Christian Joncour. Isabelle Tardieu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rochers ont un visage. Extrait de « Lecture pour tous » 09 1906</text:p>
          </table:table-cell>
          <table:table-cell table:style-name="ce27" office:value-type="string" calcext:value-type="string">
            <text:p>A. Rio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table-cell table:style-name="ce52" office:value-type="date" office:date-value="2016-06-01" calcext:value-type="date" table:number-columns-spanned="1" table:number-rows-spanned="7">
            <text:p>juin-16</text:p>
          </table:table-cell>
          <table:table-cell table:style-name="ce62" office:value-type="float" office:value="111" calcext:value-type="float" table:number-columns-spanned="1" table:number-rows-spanned="7">
            <text:p>111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Hommage à Michel Muller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 : Marguerite Dosser, peintre d’honneur</text:p>
          </table:table-cell>
          <table:table-cell table:style-name="ce26"/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pierre dans les trois monuments aux morts de Plouider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église de Kerlouan : restauration</text:p>
          </table:table-cell>
          <table:table-cell table:style-name="ce26"/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ôte du salut – La Croix du Salut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2"/>
          <table:table-cell table:style-name="ce46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vieil homme et la dune – Poème</text:p>
          </table:table-cell>
          <table:table-cell table:style-name="ce27" office:value-type="string" calcext:value-type="string">
            <text:p>Joël Yv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6-09-01" calcext:value-type="date" table:number-columns-spanned="1" table:number-rows-spanned="6">
            <text:p>sept.-16</text:p>
          </table:table-cell>
          <table:table-cell table:style-name="ce62" office:value-type="float" office:value="112" calcext:value-type="float" table:number-columns-spanned="1" table:number-rows-spanned="6">
            <text:p>112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nseil d’administr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mpte rendu de l’Assemblée Générale : 22 août 2016</text:p>
          </table:table-cell>
          <table:table-cell table:style-name="ce27" office:value-type="string" calcext:value-type="string">
            <text:p>C. Joncour. P. du Sar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dîner du Cormoran (photo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Théven : Hekleo N° 10. 1961. Travaux</text:p>
          </table:table-cell>
          <table:table-cell table:style-name="ce27" office:value-type="string" calcext:value-type="string">
            <text:p>F.G. (Heklleo Kerlouan)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glise de Kerlouan – Fondation du patrimoin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6-12-01" calcext:value-type="date" table:number-columns-spanned="1" table:number-rows-spanned="8">
            <text:p>déc.-16</text:p>
          </table:table-cell>
          <table:table-cell table:style-name="ce62" office:value-type="float" office:value="113" calcext:value-type="float" table:number-columns-spanned="1" table:number-rows-spanned="8">
            <text:p>113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arc de triomphe de Lestonquet / Minioc</text:p>
          </table:table-cell>
          <table:table-cell table:style-name="ce27" office:value-type="string" calcext:value-type="string">
            <text:p>Christian Joncour. J. Bih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algues verte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trait de côte – I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St Fiacre à Pont du Châtel en Plouider – 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artistes en herb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Salut des bannières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Carte postale : costumes Kerlouan</text:p>
          </table:table-cell>
          <table:table-cell table:style-name="ce28" office:value-type="string" calcext:value-type="string">
            <text:p>proposée par 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7-03-01" calcext:value-type="date" table:number-columns-spanned="1" table:number-rows-spanned="6">
            <text:p>mars-17</text:p>
          </table:table-cell>
          <table:table-cell table:style-name="ce62" office:value-type="float" office:value="114" calcext:value-type="float" table:number-columns-spanned="1" table:number-rows-spanned="6">
            <text:p>114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gestion durable du trait de côte en Bretagne – II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Nature : goélands au printemps (photo)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St Fiacre à Pont du Châtel en Plouider – 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moulins du Quillimadec</text:p>
          </table:table-cell>
          <table:table-cell table:style-name="ce27" office:value-type="string" calcext:value-type="string">
            <text:p>Yves Choqu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bernache cravant</text:p>
          </table:table-cell>
          <table:table-cell table:style-name="ce27" office:value-type="string" calcext:value-type="string">
            <text:p>Jean-Noël Ballo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7-06-01" calcext:value-type="date" table:number-columns-spanned="1" table:number-rows-spanned="9">
            <text:p>juin-17</text:p>
          </table:table-cell>
          <table:table-cell table:style-name="ce62" office:value-type="float" office:value="115" calcext:value-type="float" table:number-columns-spanned="1" table:number-rows-spanned="9">
            <text:p>115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courrier des lecteur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’histoire au présent : inauguration de la stèle en mémoire du naufrage de l’Athabaskan</text:p>
          </table:table-cell>
          <table:table-cell table:style-name="ce28" office:value-type="string" calcext:value-type="string">
            <text:p>L. Jeffroy. C. Abaléa. C.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nautique du littoral kerlouanais – édition d’une carte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Herbe de la pampa – une belle indésirable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Moulin des Amours</text:p>
          </table:table-cell>
          <table:table-cell table:style-name="ce27" office:value-type="string" calcext:value-type="string">
            <text:p>Henri-Jean Turi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St Fiacre à Pont du Châtel en Plouider – II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nvironnement – la nature au printemp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7-09-01" calcext:value-type="date" table:number-columns-spanned="1" table:number-rows-spanned="7">
            <text:p>sept.-17</text:p>
          </table:table-cell>
          <table:table-cell table:style-name="ce62" office:value-type="float" office:value="116" calcext:value-type="float" table:number-columns-spanned="1" table:number-rows-spanned="7">
            <text:p>116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mpte-rendu de l’assemblée générale du 25 août 2017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escente de la cloche de l’ églis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herbe de la pampa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arte « Kerreg Kerlouan ha Gwiseny »</text:p>
          </table:table-cell>
          <table:table-cell table:style-name="ce27" office:value-type="string" calcext:value-type="string">
            <text:p>Per Pondav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St Fiacre à Pont du Châtel en Plouider – IV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2">
          <table:covered-table-cell table:style-name="ce4"/>
          <table:covered-table-cell table:style-name="ce12"/>
          <table:table-cell table:style-name="ce74" office:value-type="string" calcext:value-type="string">
            <text:p>Balade sur la côte des légendes au temps du roi Arthur – I</text:p>
          </table:table-cell>
          <table:table-cell table:style-name="ce35" office:value-type="string" calcext:value-type="string">
            <text:p><text:span text:style-name="T15">René</text:span><text:span text:style-name="T16"> Abjean. Illustrations M.Abjean</text:span>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7-12-01" calcext:value-type="date" table:number-columns-spanned="1" table:number-rows-spanned="8">
            <text:p>déc.-17</text:p>
          </table:table-cell>
          <table:table-cell table:style-name="ce62" office:value-type="float" office:value="117" calcext:value-type="float" table:number-columns-spanned="1" table:number-rows-spanned="8">
            <text:p>117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ctualités kerlouanaises : remise en place de la cloche de l’églis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 : Les apprentis peintres récompensés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Kerlouanais à l’honneur : Stéphane Broc’h, un Pagan en méditerrané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St Fiacre à Pont du Châtel en Plouider – V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1">
          <table:covered-table-cell table:style-name="ce4"/>
          <table:covered-table-cell table:style-name="ce12"/>
          <table:table-cell table:style-name="ce74" office:value-type="string" calcext:value-type="string">
            <text:p>Balade sur la côte des légendes au temps du roi Arthur – II</text:p>
          </table:table-cell>
          <table:table-cell table:style-name="ce35" office:value-type="string" calcext:value-type="string">
            <text:p><text:span text:style-name="T15">René</text:span><text:span text:style-name="T16"> Abjean. Illustrations M.Abjean</text:span>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belle Angèle – Poème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boused = Les oiseaux</text:p>
          </table:table-cell>
          <table:table-cell table:style-name="ce27" office:value-type="string" calcext:value-type="string">
            <text:p>Job an Iri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8-03-01" calcext:value-type="date" table:number-columns-spanned="1" table:number-rows-spanned="9">
            <text:p>mars-18</text:p>
          </table:table-cell>
          <table:table-cell table:style-name="ce62" office:value-type="float" office:value="118" calcext:value-type="float" table:number-columns-spanned="1" table:number-rows-spanned="9">
            <text:p>118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bébé phoque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1">
          <table:covered-table-cell table:style-name="ce4"/>
          <table:covered-table-cell table:style-name="ce12"/>
          <table:table-cell table:style-name="ce74" office:value-type="string" calcext:value-type="string">
            <text:p>Balade sur la côte des légendes au temps du roi Arthur – III</text:p>
          </table:table-cell>
          <table:table-cell table:style-name="ce35" office:value-type="string" calcext:value-type="string">
            <text:p><text:span text:style-name="T15">René</text:span><text:span text:style-name="T16"> Abjean. Illustrations M.Abjean</text:span>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<text:s text:c="2"/>« TU » <text:s/>ET <text:s text:c="2"/>LE <text:s/>« VOUS »</text:p>
          </table:table-cell>
          <table:table-cell table:style-name="ce27" office:value-type="string" calcext:value-type="string">
            <text:p>Per Jakez Héli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e costume de Brignogan</text:p>
          </table:table-cell>
          <table:table-cell table:style-name="ce29" office:value-type="string" calcext:value-type="string">
            <text:p>Luella-Hart. Eleanor Elsocht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4"/>
          <table:covered-table-cell table:style-name="ce12"/>
          <table:table-cell table:style-name="ce74" office:value-type="string" calcext:value-type="string">
            <text:p>Premières impressions d'un directeur des douanes, en poste à Morlaix depuis deux mois, sur le Léon, ses habitants, dont ceux de ... Pontusval</text:p>
          </table:table-cell>
          <table:table-cell table:style-name="ce27" office:value-type="string" calcext:value-type="string">
            <text:p>Jacques Boucher de Perthe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3">
          <table:covered-table-cell table:style-name="ce4"/>
          <table:covered-table-cell table:style-name="ce12"/>
          <table:table-cell table:style-name="ce74" office:value-type="string" calcext:value-type="string">
            <text:p>Nature ; le vent et la neige</text:p>
          </table:table-cell>
          <table:table-cell table:style-name="ce29" office:value-type="string" calcext:value-type="string">
            <text:p>Xavier Jaouen. 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4"/>
          <table:covered-table-cell table:style-name="ce12"/>
          <table:table-cell table:style-name="ce74" office:value-type="string" calcext:value-type="string">
            <text:p>Chapelle St Sauveur : une nouvelle porte</text:p>
          </table:table-cell>
          <table:table-cell table:style-name="ce27" office:value-type="string" calcext:value-type="string">
            <text:p>Christian Joncou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8-06-01" calcext:value-type="date" table:number-columns-spanned="1" table:number-rows-spanned="6">
            <text:p>juin-18</text:p>
          </table:table-cell>
          <table:table-cell table:style-name="ce62" office:value-type="float" office:value="119" calcext:value-type="float" table:number-columns-spanned="1" table:number-rows-spanned="6">
            <text:p>119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<text:span text:style-name="T1">31</text:span><text:span text:style-name="T4">ème</text:span><text:span text:style-name="T5"> Salon de peinture</text:span>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es ossements dans la dune de Neiz Vran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hapelle des noyés.  Extrait de « Les derniers Bretons »</text:p>
          </table:table-cell>
          <table:table-cell table:style-name="ce27" office:value-type="string" calcext:value-type="string">
            <text:p>Emile Souvestr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éflexions sur l’érosion le long des côtes septentrionales du pays du Léon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nvironnement : le faucon crécerelle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8-09-01" calcext:value-type="date" table:number-columns-spanned="1" table:number-rows-spanned="4">
            <text:p>sept.-18</text:p>
          </table:table-cell>
          <table:table-cell table:style-name="ce62" office:value-type="float" office:value="120" calcext:value-type="float" table:number-columns-spanned="1" table:number-rows-spanned="4">
            <text:p>120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ssemblée générale 17 août 2018 – Compte rendu</text:p>
          </table:table-cell>
          <table:table-cell table:style-name="ce27" office:value-type="string" calcext:value-type="string">
            <text:p>Luc Drévès et Ci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«Groupe Ouest» à la gare de Plounéour-Trez</text:p>
          </table:table-cell>
          <table:table-cell table:style-name="ce27" office:value-type="string" calcext:value-type="string">
            <text:p>Claude Théard 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 : lieux-dits de Kerlouan : « Minternoc »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8-12-01" calcext:value-type="date" table:number-columns-spanned="1" table:number-rows-spanned="8">
            <text:p>déc.-18</text:p>
          </table:table-cell>
          <table:table-cell table:style-name="ce62" office:value-type="float" office:value="121" calcext:value-type="float" table:number-columns-spanned="1" table:number-rows-spanned="8">
            <text:p>121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 : remise des prix aux école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clairage lithologique de l’ancien moulin de Roudouz Hir en Kernouës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Moulin de Roudouhir – Pierre Tanguy-Françoise Piriou 1810</text:p>
          </table:table-cell>
          <table:table-cell table:style-name="ce27" office:value-type="string" calcext:value-type="string">
            <text:p>Marie-Madeleine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Un poisson cétacé trouvé à Guissigny (1809)</text:p>
          </table:table-cell>
          <table:table-cell table:style-name="ce27" office:value-type="string" calcext:value-type="string">
            <text:p><text:s/>« Journal de l’Empire »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ro Brioc – la navigation médiévale testée par des Kerlouanais</text:p>
          </table:table-cell>
          <table:table-cell table:style-name="ce27" office:value-type="string" calcext:value-type="string">
            <text:p>Ingwenog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Morgane la Sirène (à Plounéour-Trez)</text:p>
          </table:table-cell>
          <table:table-cell table:style-name="ce27" office:value-type="string" calcext:value-type="string">
            <text:p>Charles Le Goff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4"/>
          <table:covered-table-cell table:style-name="ce12"/>
          <table:table-cell table:style-name="ce74" office:value-type="string" calcext:value-type="string">
            <text:p>Le droit d’aubaine en 1903. Extrait de « La <text:s/>Lanterne » 1903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9-03-01" calcext:value-type="date" table:number-columns-spanned="1" table:number-rows-spanned="5">
            <text:p>mars-19</text:p>
          </table:table-cell>
          <table:table-cell table:style-name="ce62" office:value-type="float" office:value="122" calcext:value-type="float" table:number-columns-spanned="1" table:number-rows-spanned="5">
            <text:p>122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site Internet de l’Association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costume breton</text:p>
          </table:table-cell>
          <table:table-cell table:style-name="ce27" office:value-type="string" calcext:value-type="string">
            <text:p>René-Yves Cresto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manoir de Dourmap en Plouider : éclairage historique, architectural et lithologique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nature au printemp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9-06-01" calcext:value-type="date" table:number-columns-spanned="1" table:number-rows-spanned="8">
            <text:p>juin-19</text:p>
          </table:table-cell>
          <table:table-cell table:style-name="ce62" office:value-type="float" office:value="123" calcext:value-type="float" table:number-columns-spanned="1" table:number-rows-spanned="8">
            <text:p>123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Chapelle du Croazou – La porte rénovée</text:p>
          </table:table-cell>
          <table:table-cell table:style-name="ce28" office:value-type="string" calcext:value-type="string">
            <text:p>Sylvie <text:s/>Gougay 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 – peintre d’honneur : N. Tréanton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ssociation : adhésion - nouveauté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nautique du littoral entre le phare de Pontusval et la baie de Goulven : Carte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ictionnaire historique et géographique de la province de Bretagne en 1778</text:p>
          </table:table-cell>
          <table:table-cell table:style-name="ce27" office:value-type="string" calcext:value-type="string">
            <text:p>Ogé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quatrième pauvre – Conte (proposé par Sylvie Gougay)</text:p>
          </table:table-cell>
          <table:table-cell table:style-name="ce27" office:value-type="string" calcext:value-type="string">
            <text:p>René Baz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Nature lithologique des bornes géodésiques de la base de Plouescat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9-09-01" calcext:value-type="date" table:number-columns-spanned="1" table:number-rows-spanned="7">
            <text:p>sept.-19</text:p>
          </table:table-cell>
          <table:table-cell table:style-name="ce62" office:value-type="float" office:value="124" calcext:value-type="float" table:number-columns-spanned="1" table:number-rows-spanned="7">
            <text:p>124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ssemblée générale du 22 août 2019 – compte rendu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Neiz Vran : nouvelles fouilles en septembre 2019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culptures à Goulven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<text:span text:style-name="T1">Témoignage d’un jeune breton : au cimetière à la Toussaint</text:span><text:span text:style-name="T2"> (d’après un document radiophonique)</text:span></text:p>
          </table:table-cell>
          <table:table-cell table:style-name="ce27" office:value-type="string" calcext:value-type="string">
            <text:p>Proposé par 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tagadon vue par un naturaliste – I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ctualités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19-12-01" calcext:value-type="date" table:number-columns-spanned="1" table:number-rows-spanned="7">
            <text:p>déc.-19</text:p>
          </table:table-cell>
          <table:table-cell table:style-name="ce62" office:value-type="float" office:value="125" calcext:value-type="float" table:number-columns-spanned="1" table:number-rows-spanned="7">
            <text:p>125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Etang du Pont – I</text:p>
          </table:table-cell>
          <table:table-cell table:style-name="ce27" office:value-type="string" calcext:value-type="string">
            <text:p>Bruno Mass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Guérite de St Pol à Brignogan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tagadon vu par un naturaliste – II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ite Interne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Nécrologie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 de Kerlouan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0-05-01" calcext:value-type="date" table:number-columns-spanned="1" table:number-rows-spanned="10">
            <text:p>mai-20</text:p>
          </table:table-cell>
          <table:table-cell table:style-name="ce62" office:value-type="float" office:value="126" calcext:value-type="float" table:number-columns-spanned="1" table:number-rows-spanned="10">
            <text:p>126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ctualités météorologiques hivernale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chouement d’un jeune rorqual commun</text:p>
          </table:table-cell>
          <table:table-cell table:style-name="ce27" office:value-type="string" calcext:value-type="string">
            <text:p>Blandine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vid 19 – déconfinement – nous avons testé pour vous la sortie à la plage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nogramma : une fougère protégée</text:p>
          </table:table-cell>
          <table:table-cell table:style-name="ce27" office:value-type="string" calcext:value-type="string">
            <text:p>Xavier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Inventaire des sites mégalithiques du département du Finistère : D’après Paul du Chatellier</text:p>
          </table:table-cell>
          <table:table-cell table:style-name="ce27" office:value-type="string" calcext:value-type="string">
            <text:p>Proposé par 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Dolmens à Kerlouan et Plounéour-Trez : D’après Henri Raison du Cleuziou</text:p>
          </table:table-cell>
          <table:table-cell table:style-name="ce27" office:value-type="string" calcext:value-type="string">
            <text:p>Proposé par 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Travail acharné sur le Rhin</text:p>
          </table:table-cell>
          <table:table-cell table:style-name="ce29" office:value-type="string" calcext:value-type="string">
            <text:p>Joseph et Gerda Schwenzer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9">
          <table:covered-table-cell table:style-name="ce4"/>
          <table:covered-table-cell table:style-name="ce12"/>
          <table:table-cell table:style-name="ce74" office:value-type="string" calcext:value-type="string">
            <text:p>Annotations préliminaires sur les auges en granite de Brignogan</text:p>
          </table:table-cell>
          <table:table-cell table:style-name="ce29" office:value-type="string" calcext:value-type="string">
            <text:p>Louis Chauris et François Demnard 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faune au printemps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0-07-01" calcext:value-type="date" table:number-columns-spanned="1" table:number-rows-spanned="9">
            <text:p>juil.-20</text:p>
          </table:table-cell>
          <table:table-cell table:style-name="ce62" office:value-type="float" office:value="127" calcext:value-type="float" table:number-columns-spanned="1" table:number-rows-spanned="9">
            <text:p>127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In mémoriam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étang du Pont – II</text:p>
          </table:table-cell>
          <table:table-cell table:style-name="ce27" office:value-type="string" calcext:value-type="string">
            <text:p>Bruno Mass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lgues vertes, toujours et encore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4"/>
          <table:covered-table-cell table:style-name="ce12"/>
          <table:table-cell table:style-name="ce74" office:value-type="string" calcext:value-type="string">
            <text:p>Sur l’évolution anthropique des côtes du Léon : demande de construction d’une digue pour <text:s/>l’aménagement d’un polder au Port Neuf (Sibiril) en 1832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24" office:value-type="string" calcext:value-type="string">
            <text:p><text:span text:style-name="T6">Des chasseurs gardes-côtes à cheval : le 15</text:span><text:span text:style-name="T7">ème</text:span><text:span text:style-name="T8"> chasseur à cheval à Kerlouan</text:span></text:p>
          </table:table-cell>
          <table:table-cell table:style-name="ce27" office:value-type="string" calcext:value-type="string">
            <text:p>Kenan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 : Kimerc’h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Patrimoine : le lavoir de Cleusmeur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Ribin’ de l’imaginaire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0-09-01" calcext:value-type="date" table:number-columns-spanned="1" table:number-rows-spanned="6">
            <text:p>sept.-20</text:p>
          </table:table-cell>
          <table:table-cell table:style-name="ce62" office:value-type="float" office:value="128" calcext:value-type="float" table:number-columns-spanned="1" table:number-rows-spanned="6">
            <text:p>128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mpte rendu de l’Assemblée Générale du jeudi 27 août 2020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7">
          <table:covered-table-cell table:style-name="ce4"/>
          <table:covered-table-cell table:style-name="ce12"/>
          <table:table-cell table:style-name="ce74" office:value-type="string" calcext:value-type="string">
            <text:p>L’affaire Sainte Bernadette résolue : découverte d’une carrière d’origine des moëllons</text:p>
          </table:table-cell>
          <table:table-cell table:style-name="ce27" office:value-type="string" calcext:value-type="string">
            <text:p>Louis Chauris – François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Pilleurs d’épaves : D’après « La dépêche de Brest » 15octobre 1910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ibrairie : Géologie du Pays Pagan – F. Demnard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Photo mystère : quel est ce puits ?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0-12-01" calcext:value-type="date" table:number-columns-spanned="1" table:number-rows-spanned="6">
            <text:p>déc.-20</text:p>
          </table:table-cell>
          <table:table-cell table:style-name="ce62" office:value-type="float" office:value="129" calcext:value-type="float" table:number-columns-spanned="1" table:number-rows-spanned="6">
            <text:p>129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25" office:value-type="string" calcext:value-type="string">
            <text:p>Modalité de l’inexorable érosion littorale lors des tempêtes hivernales en Bretagne occidentale – I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hemin de mémoire à Kerlouan</text:p>
          </table:table-cell>
          <table:table-cell table:style-name="ce27" office:value-type="string" calcext:value-type="string">
            <text:p>Bernard Jambou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9">
          <table:covered-table-cell table:style-name="ce4"/>
          <table:covered-table-cell table:style-name="ce12"/>
          <table:table-cell table:style-name="ce74" office:value-type="string" calcext:value-type="string">
            <text:p>Nos travaux d’automne… juste avant le second confinement, puis pendant</text:p>
          </table:table-cell>
          <table:table-cell table:style-name="ce29" office:value-type="string" calcext:value-type="string">
            <text:p>Luc Dréves, Christian Abaléa, Bruno Massez et collec.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 quel saint se vouer ? La statue de saint Brévalaire à la fontaine saint Egareg – I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Meneham à Noël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1-03-01" calcext:value-type="date" table:number-columns-spanned="1" table:number-rows-spanned="8">
            <text:p>mars-21</text:p>
          </table:table-cell>
          <table:table-cell table:style-name="ce62" office:value-type="float" office:value="130" calcext:value-type="float" table:number-columns-spanned="1" table:number-rows-spanned="8">
            <text:p>130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tang du Pont et continuité écologique : - la suite</text:p>
          </table:table-cell>
          <table:table-cell table:style-name="ce27" office:value-type="string" calcext:value-type="string">
            <text:p>Bruno Massez, 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: Telleskog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e Dragon de Pontusval – Acte I </text:p>
          </table:table-cell>
          <table:table-cell table:style-name="ce29" office:value-type="string" calcext:value-type="string">
            <text:p>MM E. Champeaux, père et fil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9">
          <table:covered-table-cell table:style-name="ce4"/>
          <table:covered-table-cell table:style-name="ce12"/>
          <table:table-cell table:style-name="ce74" office:value-type="string" calcext:value-type="string">
            <text:p>La canne et le fusil</text:p>
          </table:table-cell>
          <table:table-cell table:style-name="ce29" office:value-type="string" calcext:value-type="string">
            <text:p>Histoire recueillie par Y L’Haridon par M. Ronvel</text:p>
          </table:table-cell>
          <table:table-cell table:style-name="ce41"/>
          <table:table-cell table:style-name="ce46"/>
          <table:table-cell table:style-name="ce48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fontaine St Egareg et la statue de saint Brévalaire – II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4"/>
          <table:covered-table-cell table:style-name="ce12"/>
          <table:table-cell table:style-name="ce74" office:value-type="string" calcext:value-type="string">
            <text:p>Modalité de l'inexorable érosion littorale lors des tempêtes hivernales en Bretagne occidentale (deuxième partie)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1-04-01" calcext:value-type="date" table:number-columns-spanned="1" table:number-rows-spanned="9">
            <text:p>avr.-21</text:p>
          </table:table-cell>
          <table:table-cell table:style-name="ce62" office:value-type="float" office:value="131" calcext:value-type="float" table:number-columns-spanned="1" table:number-rows-spanned="9">
            <text:p>131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lon de peinture - 33ème salon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e dragon de Pontusval – Acte II</text:p>
          </table:table-cell>
          <table:table-cell table:style-name="ce29" office:value-type="string" calcext:value-type="string">
            <text:p>MM E. Champeaux, père et fil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statue de saint Brévalaire (fontaine st Egareg) – III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 prénom Brévalaire : occurrence et localisation entre les 17ème et 19ème siècle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'histoire d'un hameau et d'une mendiante : Saint Sauveur</text:p>
          </table:table-cell>
          <table:table-cell table:style-name="ce27" office:value-type="string" calcext:value-type="string">
            <text:p>Le Télégramm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Etang du Pont et continuité écologique ! Un dossier loin d'être clos</text:p>
          </table:table-cell>
          <table:table-cell table:style-name="ce27" office:value-type="string" calcext:value-type="string">
            <text:p>Bruno Massez, 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roix de Kerzenval : réparation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hapelle St Gwenal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1-09-01" calcext:value-type="date" table:number-columns-spanned="1" table:number-rows-spanned="9">
            <text:p>sept.-21</text:p>
          </table:table-cell>
          <table:table-cell table:style-name="ce62" office:value-type="float" office:value="132" calcext:value-type="float" table:number-columns-spanned="1" table:number-rows-spanned="9">
            <text:p>132</text:p>
          </table:table-cell>
          <table:table-cell table:style-name="ce74" office:value-type="string" calcext:value-type="string">
            <text:p>Le mot du Président 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onseil d'administration <text:s/>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ssemblée générale du 1er septembre 2021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7">
          <table:covered-table-cell table:style-name="ce4"/>
          <table:covered-table-cell table:style-name="ce12"/>
          <table:table-cell table:style-name="ce74" office:value-type="string" calcext:value-type="string">
            <text:p>Nouveaux regards sur les microgranites de Brignogan </text:p>
          </table:table-cell>
          <table:table-cell table:style-name="ce27" office:value-type="string" calcext:value-type="string">
            <text:p>François Demnard. 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6">
          <table:covered-table-cell table:style-name="ce4"/>
          <table:covered-table-cell table:style-name="ce12"/>
          <table:table-cell table:style-name="ce74" office:value-type="string" calcext:value-type="string">
            <text:p>Le Dragon de Pontusval - acte III <text:s/></text:p>
          </table:table-cell>
          <table:table-cell table:style-name="ce29" office:value-type="string" calcext:value-type="string">
            <text:p>MM E. Champeaux, père et fil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’église de Plounéour-Trez et ses vitraux</text:p>
          </table:table-cell>
          <table:table-cell table:style-name="ce27" office:value-type="string" calcext:value-type="string">
            <text:p>Abbé Stépha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-Anviou lec'h Kerlouan- Noms de lieux Kerlouan – I</text:p>
          </table:table-cell>
          <table:table-cell table:style-name="ce27" office:value-type="string" calcext:value-type="string">
            <text:p>Jean-Pierre Prém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Personnalités kerlouanaises : Jean Kermarrec </text:p>
          </table:table-cell>
          <table:table-cell table:style-name="ce27" office:value-type="string" calcext:value-type="string">
            <text:p>Marie-France Perthai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 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1-12-01" calcext:value-type="date" table:number-columns-spanned="1" table:number-rows-spanned="11">
            <text:p>déc.-21</text:p>
          </table:table-cell>
          <table:table-cell table:style-name="ce62" office:value-type="float" office:value="133" calcext:value-type="float" table:number-columns-spanned="1" table:number-rows-spanned="11">
            <text:p>133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Actualité : La continuité écologique… la qualité oubliée !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500 ans de la chapelle de St Gwenal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iselotte et le liseron - <text:s/>Conte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Gwerz Sant Gwenal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antique à Saint Gwenaël – Ergué Gabéric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Bulletin n° 11 : restauration de la chapelle St Gwenal (rappel)</text:p>
          </table:table-cell>
          <table:table-cell table:style-name="ce2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Chapelle St Gwenal</text:p>
          </table:table-cell>
          <table:table-cell table:style-name="ce27" office:value-type="string" calcext:value-type="string">
            <text:p>Yves-Pascal Cast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int Gwenaël : nom, lieux …</text:p>
          </table:table-cell>
          <table:table-cell table:style-name="ce27" office:value-type="string" calcext:value-type="string">
            <text:p>Bruno Massez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Quelques légendes attribuées <text:s/>à Saint Gwenaël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Saint Gwenaël </text:p>
          </table:table-cell>
          <table:table-cell table:style-name="ce27" office:value-type="string" calcext:value-type="string">
            <text:p>Per Jakez Hélia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table-cell table:style-name="ce52" office:value-type="date" office:date-value="2022-03-01" calcext:value-type="date" table:number-columns-spanned="1" table:number-rows-spanned="8">
            <text:p>mars-22</text:p>
          </table:table-cell>
          <table:table-cell table:style-name="ce62" office:value-type="float" office:value="134" calcext:value-type="float" table:number-columns-spanned="1" table:number-rows-spanned="8">
            <text:p>134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8">
          <table:covered-table-cell table:style-name="ce4"/>
          <table:covered-table-cell table:style-name="ce12"/>
          <table:table-cell table:style-name="ce74" office:value-type="string" calcext:value-type="string">
            <text:p>Nouvelles de l'association</text:p>
          </table:table-cell>
          <table:table-cell table:style-name="ce27" office:value-type="string" calcext:value-type="string">
            <text:p>G. Jaouen – S.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-Anviou lec'h Kerlouan- Noms de lieux Kerlouan – II</text:p>
          </table:table-cell>
          <table:table-cell table:style-name="ce27" office:value-type="string" calcext:value-type="string">
            <text:p>Jean-Pierre Prém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<text:span text:style-name="T1">Brévalaire Manac’h 1</text:span><text:span text:style-name="T4">er</text:span><text:span text:style-name="T5"> kerlouanais nommé chevalier de l’ordre royal de la légion d’honneur</text:span>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Victimes kerlouanaises recensées au cours de l’époque napoléonienne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colonne Vendôme raconte la vie des soldats de la grande armée napoléonienne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5">
          <table:covered-table-cell table:style-name="ce4"/>
          <table:covered-table-cell table:style-name="ce12"/>
          <table:table-cell table:style-name="ce74" office:value-type="string" calcext:value-type="string">
            <text:p>Dégâts causés par les tempêtes sur le littoral de St Pol-de-Léon dans la première partie du XXème siècle et modalité des réparations </text:p>
          </table:table-cell>
          <table:table-cell table:style-name="ce27" office:value-type="string" calcext:value-type="string">
            <text:p>Louis Chauri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52" office:value-type="date" office:date-value="2022-06-01" calcext:value-type="date" table:number-columns-spanned="1" table:number-rows-spanned="7">
            <text:p>juin-22</text:p>
          </table:table-cell>
          <table:table-cell table:style-name="ce62" office:value-type="float" office:value="135" calcext:value-type="float" table:number-columns-spanned="1" table:number-rows-spanned="7">
            <text:p>135</text:p>
          </table:table-cell>
          <table:table-cell table:style-name="ce74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34ème Salon de Peinture. Peintre d’honneur Catherine SIMIER</text:p>
          </table:table-cell>
          <table:table-cell table:style-name="ce27" office:value-type="string" calcext:value-type="string">
            <text:p>Luc Drévès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es moulins à vent du pays Pagan – I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La formation des Crapauds de Brignogan</text:p>
          </table:table-cell>
          <table:table-cell table:style-name="ce27" office:value-type="string" calcext:value-type="string">
            <text:p>François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Où l’on reparle de Sant Brevalar</text:p>
          </table:table-cell>
          <table:table-cell table:style-name="ce27" office:value-type="string" calcext:value-type="string">
            <text:p>Sylvie Gouga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Toponymie – Anviou lec’h Kerlouan – Noms de lieux Kerlouan - III</text:p>
          </table:table-cell>
          <table:table-cell table:style-name="ce27" office:value-type="string" calcext:value-type="string">
            <text:p>Jean-Pierre Prém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4"/>
          <table:covered-table-cell table:style-name="ce12"/>
          <table:table-cell table:style-name="ce74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table-cell table:style-name="ce1" office:value-type="string" calcext:value-type="string" table:number-columns-spanned="1" table:number-rows-spanned="10">
            <text:p>sept-22</text:p>
          </table:table-cell>
          <table:table-cell table:style-name="ce62" office:value-type="float" office:value="136" calcext:value-type="float" table:number-columns-spanned="1" table:number-rows-spanned="10">
            <text:p>136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Assemblée Générale 25 08 2022</text:p>
          </table:table-cell>
          <table:table-cell table:style-name="ce36"/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Devine … Une devinette </text:p>
          </table:table-cell>
          <table:table-cell table:style-name="ce27" office:value-type="string" calcext:value-type="string">
            <text:p>Pascal Prémel-Cabic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Toponymie -Anviou lec’h Kerlouan- Noms de lieux Kerlouan – IV</text:p>
          </table:table-cell>
          <table:table-cell table:style-name="ce27" office:value-type="string" calcext:value-type="string">
            <text:p>Jean-Pierre Prém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number-columns-repeated="2" table:style-name="ce1"/>
          <table:table-cell table:style-name="ce18" office:value-type="string" calcext:value-type="string">
            <text:p>Nouvelles observations sur les auges du pays Pagan. 1Ère partie</text:p>
          </table:table-cell>
          <table:table-cell table:style-name="ce27" office:value-type="string" calcext:value-type="string">
            <text:p>L. Chauris. F.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Vie de l’association – sortie sur l’estran à Bank ar Vorbik</text:p>
          </table:table-cell>
          <table:table-cell table:style-name="ce27" office:value-type="string" calcext:value-type="string">
            <text:p>Luc Jeffroy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Environnement : Fata Morgana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Grippe aviaire – une nouvelle catastrophe écologique</text:p>
          </table:table-cell>
          <table:table-cell table:style-name="ce27" office:value-type="string" calcext:value-type="string">
            <text:p>B. Badiou. C .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Les « noms-dits » du pays Pagan</text:p>
          </table:table-cell>
          <table:table-cell table:style-name="ce27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">
          <table:covered-table-cell table:style-name="ce1"/>
          <table:covered-table-cell table:style-name="ce12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4">
          <table:table-cell table:style-name="ce1" office:value-type="string" calcext:value-type="string" table:number-columns-spanned="1" table:number-rows-spanned="7">
            <text:p>Déc. 22</text:p>
          </table:table-cell>
          <table:table-cell table:style-name="ce62" office:value-type="float" office:value="137" calcext:value-type="float" table:number-columns-spanned="1" table:number-rows-spanned="7">
            <text:p>137</text:p>
          </table:table-cell>
          <table:table-cell table:style-name="ce74" office:value-type="string" calcext:value-type="string">
            <text:p>Le mot du Président </text:p>
          </table:table-cell>
          <table:table-cell table:style-name="ce74" office:value-type="string" calcext:value-type="string">
            <text:p>Christian Abaléa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Bénitier de la chapelle Ste Anne - Kerlouan</text:p>
          </table:table-cell>
          <table:table-cell table:style-name="ce74" office:value-type="string" calcext:value-type="string">
            <text:p>Sylvie Gougay /PF Broucke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Noms de lieux de Kerlouan</text:p>
          </table:table-cell>
          <table:table-cell table:style-name="ce74" office:value-type="string" calcext:value-type="string">
            <text:p>Jean-Pierre Prémel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Kanndi du pays de Léon en Bretagne - Éclairage lithologique</text:p>
          </table:table-cell>
          <table:table-cell table:style-name="ce74" office:value-type="string" calcext:value-type="string">
            <text:p>L. Chauris – F. Demnard</text:p>
          </table:table-cell>
          <table:table-cell table:style-name="ce41" table:number-columns-repeated="3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Milin Haro - Le moulin du Garo à Brignogan</text:p>
          </table:table-cell>
          <table:table-cell table:style-name="ce37" office:value-type="string" calcext:value-type="string">
            <text:p>C. Abaléa/F. Demnard/ B. Petton</text:p>
          </table:table-cell>
          <table:table-cell table:style-name="ce42"/>
          <table:table-cell table:style-name="ce47"/>
          <table:table-cell table:style-name="ce49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Une bannière : un nouveau projet pour Environnement et Patrimoine</text:p>
          </table:table-cell>
          <table:table-cell table:style-name="ce38" office:value-type="string" calcext:value-type="string">
            <text:p>Sylvie Gougay</text:p>
          </table:table-cell>
          <table:table-cell table:style-name="ce43"/>
          <table:table-cell table:style-name="ce44"/>
          <table:table-cell table:style-name="ce50"/>
          <table:table-cell table:style-name="ce10" table:number-columns-repeated="1017"/>
        </table:table-row>
        <table:table-row table:style-name="ro14">
          <table:covered-table-cell table:number-columns-repeated="2" table:style-name="ce1"/>
          <table:table-cell table:style-name="ce74" office:value-type="string" calcext:value-type="string">
            <text:p>Rocher figuratif</text:p>
          </table:table-cell>
          <table:table-cell table:style-name="ce74" office:value-type="string" calcext:value-type="string">
            <text:p>Gwenola Jaouen</text:p>
          </table:table-cell>
          <table:table-cell table:style-name="ce43"/>
          <table:table-cell table:style-name="ce44"/>
          <table:table-cell table:style-name="ce50"/>
          <table:table-cell table:style-name="ce10" table:number-columns-repeated="1017"/>
        </table:table-row>
        <table:table-row table:style-name="ro8">
          <table:table-cell table:style-name="ce1" office:value-type="string" calcext:value-type="string" table:number-columns-spanned="1" table:number-rows-spanned="8">
            <text:p>Mars 23</text:p>
          </table:table-cell>
          <table:table-cell table:style-name="ce62" office:value-type="float" office:value="138" calcext:value-type="float" table:number-columns-spanned="1" table:number-rows-spanned="8">
            <text:p>138</text:p>
          </table:table-cell>
          <table:table-cell table:style-name="ce74" office:value-type="string" calcext:value-type="string">
            <text:p>Le mot du Président </text:p>
          </table:table-cell>
          <table:table-cell table:style-name="ce74" office:value-type="string" calcext:value-type="string">
            <text:p>Christian Abaléa</text:p>
          </table:table-cell>
          <table:table-cell table:style-name="ce44" table:number-columns-repeated="2"/>
          <table:table-cell table:style-name="ce50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In memoriam : Alain Le Nost</text:p>
          </table:table-cell>
          <table:table-cell table:style-name="ce74" office:value-type="string" calcext:value-type="string">
            <text:p>Christian Abaléa</text:p>
          </table:table-cell>
          <table:table-cell table:style-name="ce44" table:number-columns-repeated="2"/>
          <table:table-cell table:style-name="ce50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Assemblée Générale 11 mars 2023</text:p>
          </table:table-cell>
          <table:table-cell table:style-name="ce74" office:value-type="string" calcext:value-type="string">
            <text:p>Christian Abalea &amp;Co</text:p>
          </table:table-cell>
          <table:table-cell table:style-name="ce44" table:number-columns-repeated="2"/>
          <table:table-cell table:style-name="ce50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Mean Sounn : une carrière sur l’estran à la pointe de Neiz Vran</text:p>
          </table:table-cell>
          <table:table-cell table:style-name="ce74" office:value-type="string" calcext:value-type="string">
            <text:p>C. Abalea et F . Demnard</text:p>
          </table:table-cell>
          <table:table-cell table:style-name="ce44" table:number-columns-repeated="2"/>
          <table:table-cell table:style-name="ce50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Le naufrage de l’Indian (suite et encore). Le Lerret aurait-il une localisation multiple ?</text:p>
          </table:table-cell>
          <table:table-cell table:style-name="ce27" office:value-type="string" calcext:value-type="string">
            <text:p>Luc Drévès</text:p>
          </table:table-cell>
          <table:table-cell table:style-name="ce44" table:number-columns-repeated="2"/>
          <table:table-cell table:style-name="ce50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Bannière St Egareg</text:p>
          </table:table-cell>
          <table:table-cell table:style-name="ce74" office:value-type="string" calcext:value-type="string">
            <text:p>S. Gougay et G. Jaouen</text:p>
          </table:table-cell>
          <table:table-cell table:style-name="ce45" table:number-columns-repeated="2"/>
          <table:table-cell table:style-name="ce51"/>
          <table:table-cell table:style-name="ce10" table:number-columns-repeated="1017"/>
        </table:table-row>
        <table:table-row table:style-name="ro8">
          <table:covered-table-cell table:number-columns-repeated="2" table:style-name="ce1"/>
          <table:table-cell table:style-name="ce74" office:value-type="string" calcext:value-type="string">
            <text:p><text:span text:style-name="T1">« Porteuses de bannières »</text:span><text:span text:style-name="T9"> Groupe Kerlouan.</text:span><text:span text:style-name="T10"> (</text:span><text:span text:style-name="T9">Musée National de la Marine). Faïence Henriot. Jim Sévellec</text:span></text:p>
          </table:table-cell>
          <table:table-cell table:style-name="ce74" office:value-type="string" calcext:value-type="string">
            <text:p>Proposé par S. Gougay</text:p>
          </table:table-cell>
          <table:table-cell table:style-name="ce45" table:number-columns-repeated="2"/>
          <table:table-cell table:style-name="ce51"/>
          <table:table-cell table:style-name="ce10" table:number-columns-repeated="1017"/>
        </table:table-row>
        <table:table-row table:style-name="ro15">
          <table:covered-table-cell table:number-columns-repeated="2" table:style-name="ce1"/>
          <table:table-cell table:style-name="ce74" office:value-type="string" calcext:value-type="string">
            <text:p>Rocher figuratif</text:p>
          </table:table-cell>
          <table:table-cell table:style-name="ce38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table-cell table:style-name="ce1" office:value-type="string" calcext:value-type="string" table:number-columns-spanned="1" table:number-rows-spanned="13">
            <text:p>Juin 23</text:p>
          </table:table-cell>
          <table:table-cell table:style-name="ce62" office:value-type="float" office:value="139" calcext:value-type="float" table:number-columns-spanned="1" table:number-rows-spanned="13">
            <text:p>139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35ème salon de peinture Kerlouan. Peintre d’honneur : FRED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Toponymie. Noms de lieux de Kerlouan</text:p>
          </table:table-cell>
          <table:table-cell table:style-name="ce27" office:value-type="string" calcext:value-type="string">
            <text:p>Jean-Pierre Prémel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Etang du Pont. Point d’actualité. Juin 2023</text:p>
          </table:table-cell>
          <table:table-cell table:style-name="ce27" office:value-type="string" calcext:value-type="string">
            <text:p>Bruno Massez</text:p>
          </table:table-cell>
          <table:table-cell table:style-name="ce10" table:number-columns-repeated="1020"/>
        </table:table-row>
        <table:table-row table:style-name="ro15">
          <table:covered-table-cell table:number-columns-repeated="2" table:style-name="ce1"/>
          <table:table-cell table:style-name="ce18" office:value-type="string" calcext:value-type="string">
            <text:p><text:span text:style-name="T1">Porteuse de bannière de Kerlouan. </text:span><text:span text:style-name="T9">Figurines artistiques. Gabrielle Blanchard (Musée Départemental Breton)</text:span></text:p>
          </table:table-cell>
          <table:table-cell table:style-name="ce74" office:value-type="string" calcext:value-type="string">
            <text:p>Proposé par S. Gougay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Sylvie Gougay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Visite à Locmélar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Les saisons. Le printemps :</text:p>
          </table:table-cell>
          <table:table-cell table:style-name="ce27"/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- Les hirondelles de rivage (Riparia riparia)</text:p>
          </table:table-cell>
          <table:table-cell table:style-name="ce27" office:value-type="string" calcext:value-type="string">
            <text:p>Luc Jeffroy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- La saison des amours : moineaux et grèbes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- Les vélelles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Le hameau de Kerlouan au haut Moyen-Âge : une théorie des Îles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table-cell table:style-name="ce1" office:value-type="string" calcext:value-type="string" table:number-columns-spanned="1" table:number-rows-spanned="11">
            <text:p>Sept. 23</text:p>
          </table:table-cell>
          <table:table-cell table:style-name="ce62" office:value-type="float" office:value="140" calcext:value-type="float" table:number-columns-spanned="1" table:number-rows-spanned="11">
            <text:p>140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74" office:value-type="string" calcext:value-type="string">
            <text:p>In memoriam : Luc Jeffroy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Nouvelles observations sur les auges du Pays Pagan. Seconde partie</text:p>
          </table:table-cell>
          <table:table-cell table:style-name="ce18" office:value-type="string" calcext:value-type="string">
            <text:p>L. Chauris – F. Demnard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Le moulin à vent du Cléguer Bihan en Plounéour-Brignogan-Plages</text:p>
          </table:table-cell>
          <table:table-cell table:style-name="ce20" office:value-type="string" calcext:value-type="string">
            <text:p>C. Abaléa/F. Demnard/ B. Petton</text:p>
          </table:table-cell>
          <table:table-cell table:style-name="ce10" table:number-columns-repeated="1020"/>
        </table:table-row>
        <table:table-row table:style-name="ro15">
          <table:covered-table-cell table:number-columns-repeated="2" table:style-name="ce1"/>
          <table:table-cell table:style-name="ce18" office:value-type="string" calcext:value-type="string">
            <text:p>Microtoponymie : une moulin à vent à Tromelin Bihan en Kerlouan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Bannière St Egareg : Journées Européennes du Patrimoine 2023 à la chapelle St Egareg</text:p>
          </table:table-cell>
          <table:table-cell table:style-name="ce28" office:value-type="string" calcext:value-type="string">
            <text:p>S. Gougay <text:s/>G. Jaouen <text:s/>C. Abaléa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Mise en œuvre de la « REUT » dans la CLCL.</text:p>
          </table:table-cell>
          <table:table-cell table:style-name="ce27" office:value-type="string" calcext:value-type="string">
            <text:p>Dominique Pédron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Les saisons. L’été et l’automne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<text:span text:style-name="T1">Le prénom : Egarec, Trégarec, Tréguarec, Thégarec.</text:span><text:span text:style-name="T9"> Occurrences et localisations entre 1600 / 1930</text:span>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Actualités : Panneau four à goémon. Entretien clocher Kerlouan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covered-table-cell table:style-name="ce1"/>
          <table:covered-table-cell table:style-name="ce12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table-cell table:style-name="ce7"/>
          <table:table-cell table:style-name="ce14"/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La tempête CIARAN : L’origine d’une nuit dantesque</text:p>
          </table:table-cell>
          <table:table-cell table:style-name="ce27" office:value-type="string" calcext:value-type="string">
            <text:p>Comité de rédaction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Sylvie Gougay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Microtoponymie de Kerlouan : Penarvaly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7">
          <table:table-cell table:style-name="ce8" office:value-type="string" calcext:value-type="string">
            <text:p>Déc.23</text:p>
          </table:table-cell>
          <table:table-cell table:style-name="ce15" office:value-type="float" office:value="141" calcext:value-type="float">
            <text:p>141</text:p>
          </table:table-cell>
          <table:table-cell table:style-name="ce18" office:value-type="string" calcext:value-type="string">
            <text:p>Fév.1870. Débat à la Chambre des Députés. Commune de kerlouan : prorogation d’une surtaxe à l’octroi, rénovation de l’église et construction d’une école de filles. </text:p>
          </table:table-cell>
          <table:table-cell table:style-name="ce27" office:value-type="string" calcext:value-type="string">
            <text:p>Journal La Presse lundi 7 février 1870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Le lac des cygnes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Température de l’eau de mer. Evolution sur la côte nord du Finistère entre 2006 et 2023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Comité de pilotage 3 Bassins Versants : Aber Wrac’h, Quillimadec et Flèche</text:p>
          </table:table-cell>
          <table:table-cell table:style-name="ce27" office:value-type="string" calcext:value-type="string">
            <text:p>Bruno Massez</text:p>
          </table:table-cell>
          <table:table-cell table:style-name="ce10" table:number-columns-repeated="1020"/>
        </table:table-row>
        <table:table-row table:style-name="ro17">
          <table:table-cell table:style-name="ce8"/>
          <table:table-cell table:style-name="ce15"/>
          <table:table-cell table:style-name="ce18" office:value-type="string" calcext:value-type="string">
            <text:p>Un nouveau projet pour préserver la biodiversité : la Réserve Naturelle Régionale RNR. « Dunes et marais littoraux de Guissény »</text:p>
          </table:table-cell>
          <table:table-cell table:style-name="ce27" office:value-type="string" calcext:value-type="string">
            <text:p>Dominique Pédron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Librairie : Livres récents mentionnant le Pays Pagan</text:p>
          </table:table-cell>
          <table:table-cell table:style-name="ce27" office:value-type="string" calcext:value-type="string">
            <text:p>Comité de rédaction</text:p>
          </table:table-cell>
          <table:table-cell table:style-name="ce10" table:number-columns-repeated="1020"/>
        </table:table-row>
        <table:table-row table:style-name="ro15">
          <table:table-cell table:style-name="ce8"/>
          <table:table-cell table:style-name="ce15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table-cell table:style-name="ce1" office:value-type="string" calcext:value-type="string" table:number-columns-spanned="1" table:number-rows-spanned="9">
            <text:p>Mars 24</text:p>
          </table:table-cell>
          <table:table-cell table:style-name="ce62" office:value-type="float" office:value="142" calcext:value-type="float" table:number-columns-spanned="1" table:number-rows-spanned="9">
            <text:p>142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74" office:value-type="string" calcext:value-type="string">
            <text:p>Sous les rochers de Pontusval</text:p>
          </table:table-cell>
          <table:table-cell table:style-name="ce39" office:value-type="string" calcext:value-type="string">
            <text:p>C. Abalea. F. Demnard. B. Petton.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Les rides de courant sur le sable des estrans</text:p>
          </table:table-cell>
          <table:table-cell table:style-name="ce18" office:value-type="string" calcext:value-type="string">
            <text:p>François Demnard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Maner Drolic. Un village de pauvres cultivateurs-pêcheurs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Assemblée Générale du 9 mars 2024</text:p>
          </table:table-cell>
          <table:table-cell table:style-name="ce28" office:value-type="string" calcext:value-type="string">
            <text:p>Christian Abaléa et collectif</text:p>
          </table:table-cell>
          <table:table-cell table:style-name="ce10" table:number-columns-repeated="1020"/>
        </table:table-row>
        <table:table-row table:style-name="ro16">
          <table:covered-table-cell table:number-columns-repeated="2" table:style-name="ce1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Sylvie <text:s/>Gougay 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Les saisons : l’hiver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Hier et aujourd’hui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table-cell table:style-name="ce1" office:value-type="string" calcext:value-type="string" table:number-columns-spanned="1" table:number-rows-spanned="9">
            <text:p>Juin 24</text:p>
          </table:table-cell>
          <table:table-cell table:style-name="ce62" office:value-type="float" office:value="143" calcext:value-type="float" table:number-columns-spanned="1" table:number-rows-spanned="9">
            <text:p>143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74" office:value-type="string" calcext:value-type="string">
            <text:p>In Memoriam</text:p>
          </table:table-cell>
          <table:table-cell table:style-name="ce39" office:value-type="string" calcext:value-type="string">
            <text:p>C. Abalea. L. Drévès. C. Joncour.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36ème Salon de Peinture de Kerlouan : Peintre d’honneur C. LE BOULZEC</text:p>
          </table:table-cell>
          <table:table-cell table:style-name="ce40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Meham et Meneham. Première partie. Une curieuse histoire de toponymie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Les stèles gauloises en Pays Pagan. Première partie</text:p>
          </table:table-cell>
          <table:table-cell table:style-name="ce27" office:value-type="string" calcext:value-type="string">
            <text:p>François Demnard</text:p>
          </table:table-cell>
          <table:table-cell table:style-name="ce10" table:number-columns-repeated="1020"/>
        </table:table-row>
        <table:table-row table:style-name="ro16">
          <table:covered-table-cell table:number-columns-repeated="2" table:style-name="ce1"/>
          <table:table-cell table:style-name="ce18" office:value-type="string" calcext:value-type="string">
            <text:p>Une soirée sur la toponymie à Kerlouan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Les saisons : l’été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covered-table-cell table:style-name="ce1"/>
          <table:covered-table-cell table:style-name="ce12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table-cell table:style-name="ce1" office:value-type="string" calcext:value-type="string" table:number-columns-spanned="1" table:number-rows-spanned="10">
            <text:p>Oct 24</text:p>
          </table:table-cell>
          <table:table-cell table:style-name="ce62" office:value-type="float" office:value="144" calcext:value-type="float" table:number-columns-spanned="1" table:number-rows-spanned="10">
            <text:p>144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Meham et Meneham. Deuxième partie. Une curieuse histoire de toponymie</text:p>
          </table:table-cell>
          <table:table-cell table:style-name="ce27" office:value-type="string" calcext:value-type="string">
            <text:p>Christian Abaléa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74" office:value-type="string" calcext:value-type="string">
            <text:p>Evolution de l’eau de mer sur la côte nord du Finistère : T° + élévation niveau</text:p>
          </table:table-cell>
          <table:table-cell table:style-name="ce27" office:value-type="string" calcext:value-type="string">
            <text:p>Luc Drévès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Nous avons lu : Yves Bian Poudec, cultivateur de Kerlouan, devenu soldat de Napoléon.</text:p>
          </table:table-cell>
          <table:table-cell table:style-name="ce18" office:value-type="string" calcext:value-type="string">
            <text:p>Comité de rédaction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Kerlouan fait son reuz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covered-table-cell table:number-columns-repeated="2" table:style-name="ce9"/>
          <table:table-cell table:style-name="ce18" office:value-type="string" calcext:value-type="string">
            <text:p>Lutte contre les marées vertes : au-delà des nombreux acronymes, quelle solution ?</text:p>
          </table:table-cell>
          <table:table-cell table:style-name="ce27" office:value-type="string" calcext:value-type="string">
            <text:p>Bruno Massez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Journées Européennes du Patrimoine chapelle Ste Anne : Exposition « Au fil du temps »</text:p>
          </table:table-cell>
          <table:table-cell table:style-name="ce27" office:value-type="string" calcext:value-type="string">
            <text:p>Sylvie <text:s/>Gougay 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Les saisons : l’automne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Sylvie <text:s/>Gougay </text:p>
          </table:table-cell>
          <table:table-cell table:style-name="ce10"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Rocher figuratif</text:p>
          </table:table-cell>
          <table:table-cell table:style-name="ce27" office:value-type="string" calcext:value-type="string">
            <text:p>Gwenola Jaouen</text:p>
          </table:table-cell>
          <table:table-cell table:style-name="ce10" table:number-columns-repeated="1020"/>
        </table:table-row>
        <table:table-row table:style-name="ro16">
          <table:table-cell table:style-name="ce1" office:value-type="string" calcext:value-type="string" table:number-columns-spanned="1" table:number-rows-spanned="9">
            <text:p><text:s/>Déc 24</text:p>
          </table:table-cell>
          <table:table-cell table:style-name="ce62" office:value-type="float" office:value="145" calcext:value-type="float" table:number-columns-spanned="1" table:number-rows-spanned="9">
            <text:p>145</text:p>
          </table:table-cell>
          <table:table-cell table:style-name="ce18" office:value-type="string" calcext:value-type="string">
            <text:p>Le mot du Président</text:p>
          </table:table-cell>
          <table:table-cell table:style-name="ce27" office:value-type="string" calcext:value-type="string">
            <text:p>Christian Abaléa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Promenade au pays des mots : La bannière</text:p>
          </table:table-cell>
          <table:table-cell table:style-name="ce27" office:value-type="string" calcext:value-type="string">
            <text:p>Sylvie <text:s/>Gougay 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Activités : Pose de panneaux près des fours à goémon</text:p>
          </table:table-cell>
          <table:table-cell table:style-name="ce27" office:value-type="string" calcext:value-type="string">
            <text:p>Comité de rédaction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74" office:value-type="string" calcext:value-type="string">
            <text:p>Au sujet de la qualité des eaux de baignade : quelle est-elle en Pays Pagan ?</text:p>
          </table:table-cell>
          <table:table-cell table:style-name="ce27" office:value-type="string" calcext:value-type="string">
            <text:p>Luc Drévès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Les stèles de l’âge du fer en Pays Pagan : Seconde partie</text:p>
          </table:table-cell>
          <table:table-cell table:style-name="ce27" office:value-type="string" calcext:value-type="string">
            <text:p>François Demnard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Les commerces du bourg de Kerlouan. Années 1950-1955. Rue de la Côte des Légendes. Partie I</text:p>
          </table:table-cell>
          <table:table-cell table:style-name="ce39" office:value-type="string" calcext:value-type="string">
            <text:p>Jean-Michel Tanguy. Christian Abaléa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Bannière St Egareg. Fin du travail.</text:p>
          </table:table-cell>
          <table:table-cell table:style-name="ce27" office:value-type="string" calcext:value-type="string">
            <text:p>Gwenola Jaouen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Les saisons. Bruand des neiges</text:p>
          </table:table-cell>
          <table:table-cell table:style-name="ce27" office:value-type="string" calcext:value-type="string">
            <text:p>Gwenola Jaouen</text:p>
          </table:table-cell>
          <table:table-cell table:number-columns-repeated="1020"/>
        </table:table-row>
        <table:table-row table:style-name="ro16">
          <table:covered-table-cell table:style-name="ce9"/>
          <table:covered-table-cell table:style-name="ce16"/>
          <table:table-cell table:style-name="ce18" office:value-type="string" calcext:value-type="string">
            <text:p>Bannière St Egareg</text:p>
          </table:table-cell>
          <table:table-cell table:style-name="ce27" office:value-type="string" calcext:value-type="string">
            <text:p>Sylvie <text:s/>Gougay </text:p>
          </table:table-cell>
          <table:table-cell table:number-columns-repeated="1020"/>
        </table:table-row>
        <table:table-row table:style-name="ro18" table:number-rows-repeated="1047588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/>
    <style:font-face style:name="Helvetica Neue" svg:font-family="'Helvetica Neue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 €</number:text>
    </number:number-style>
    <number:number-style style:name="N11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2P0"/>
    </number:number-style>
    <number:date-style style:name="N113">
      <number:day number:style="long"/>
      <number:text>-</number:text>
      <number:month number:textual="true"/>
      <number:text>-</number:text>
      <number:year/>
    </number:date-style>
    <number:date-style style:name="N114">
      <number:day number:style="long"/>
      <number:text>-</number:text>
      <number:month number:textual="true"/>
    </number:date-style>
    <number:date-style style:name="N115">
      <number:month number:textual="true"/>
      <number:text>-</number:text>
      <number:year/>
    </number:date-style>
    <number:time-style style:name="N116">
      <number:hours/>
      <number:text>:</number:text>
      <number:minutes number:style="long"/>
      <number:text> </number:text>
      <number:am-pm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 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   </number:text>
    </number:number-style>
    <number:number-style style:name="N12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   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2" style:volatile="true">
      <number:text> </number:text>
      <number:fill-character> </number:fill-character>
      <number:text>-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3cm" fo:margin-left="1.778cm" fo:margin-right="1.778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605cm" fo:margin-left="0cm" fo:margin-right="0cm" fo:margin-top="0.182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Helvetica Neue" fo:font-size="12pt" fo:font-style="normal" fo:text-shadow="none" style:text-underline-style="none" fo:font-weight="normal" style:font-size-asian="12pt" style:font-style-asian="normal" style:font-weight-asian="normal" style:font-name-complex="Helvetica Neue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24">00/00/0000</text:date>, <text:time style:data-style-name="N2" text:time-value="08:33:16.392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language>fr-FR</dc:language>
    <dc:date>2024-12-24T08:54:17.825000000</dc:date>
    <meta:editing-cycles>16</meta:editing-cycles>
    <meta:editing-duration>PT1H6M19S</meta:editing-duration>
    <meta:generator>LibreOffice/7.2.7.2$Windows_X86_64 LibreOffice_project/8d71d29d553c0f7dcbfa38fbfda25ee34cce99a2</meta:generator>
    <meta:document-statistic meta:table-count="1" meta:cell-count="2091" meta:object-count="0"/>
    <meta:user-defined meta:name="AppVersion">15.0000</meta:user-defined>
  </office:meta>
</office:document-meta>
</file>